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7787e4e5a173b7cacf25f53efd9e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ronotir"/><text:bookmark-start text:name="__RefHeading___chronotir_1"/><text:bookmark-start text:name="chronotir"/>Chronotir<text:bookmark-end text:name="__RefHeading___chronotir_1"/><text:bookmark-end text:name="chronotir"/></text:h>
      <text:p text:style-name="Text_20_body">Les panneaux Chronotir sont des affichages mobiles pour le tir à l’arc avec télécommande.</text:p>
      <text:p text:style-name="Text_20_body"><draw:frame draw:style-name="media" draw:name="0" text:anchor-type="as-char" draw:z-index="0" svg:width="11.482916666667cm" svg:height="11.482916666667cm"><draw:image xlink:href="Pictures/797787e4e5a173b7cacf25f53efd9ebd.jpg" xlink:type="simple" xlink:show="embed" xlink:actuate="onLoad"/></draw:frame></text:p>
      <text:p text:style-name="Text_20_body">Manuel chronotir <text:a xlink:type="simple" xlink:href="https://arc-occitanie.fr/wiki/doc/chronotir_Notice_C2C.pdf" text:style-name="Internet_20_link" text:visited-style-name="Visited_20_Internet_20_Link">version 2C</text:a>  </text:p>
      <text:p text:style-name="Text_20_body">ou ancienne <text:a xlink:type="simple" xlink:href="https://arc-occitanie.fr/wiki/doc/chronotir_2_fr.pdf" text:style-name="Internet_20_link" text:visited-style-name="Visited_20_Internet_20_Link">version 2</text:a>.</text:p>
      <text:p text:style-name="Text_20_body">Un jeu complet comprend</text:p>
      <text:list text:style-name="List_20_1" text:continue-numbering="false">
        <text:list-item>
          <text:p text:style-name="List_20_1_Content_First"> 2 bornes chronotirs</text:p>
        </text:list-item>
        <text:list-item>
          <text:p text:style-name="List_20_1_Content_Last"> 2 pieds</text:p>
        </text:list-item>
      </text:list>
      <text:p text:style-name="Text_20_body">avec un kit d'accessoires</text:p>
      <text:list text:style-name="List_20_1" text:continue-numbering="false">
        <text:list-item>
          <text:p text:style-name="List_20_1_Content_First"> 1 sac à dos contenant</text:p>
        </text:list-item>
        <text:list-item>
          <text:p text:style-name="List_20_1_Content"> 1 télécommande avec 4 piles AA LR6 1.5V,</text:p>
        </text:list-item>
        <text:list-item>
          <text:p text:style-name="List_20_1_Content"> 2 chargeurs A2pro 12V pour chonotirs</text:p>
        </text:list-item>
        <text:list-item>
          <text:p text:style-name="List_20_1_Content_Last"> complément additionnel : 1 chargeur avec 4 batteries AA HR6 1.2V</text:p>
        </text:list-item>
      </text:list>
      <text:p text:style-name="Text_20_body">«tag&gt; matériel chronotir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42:27</meta:creation-date>
    <dc:creator>Generated</dc:creator>
    <dc:date>2026-09-15T16::42:27</dc:date>
    <dc:language>en-US</dc:language>
    <meta:editing-cycles>1</meta:editing-cycles>
    <meta:editing-duration>PT0S</meta:editing-duration>
    <dc:title>chronotir</dc:title>
  </office:meta>
</office:document-meta>
</file>