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2e063222001463a5f4c58f2386cfc9e.jpg"/>
  <manifest:file-entry manifest:media-type="image/jpeg" manifest:full-path="Pictures/4438508da4286dc9b06de76d38a9f9d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anseo:en_cible"/><text:bookmark-start text:name="__RefHeading___ianseo_a_l_usage_des_archers_arbitres_et_aides_du_greffe_1"/><text:bookmark-start text:name="ianseo_a_l_usage_des_archers_arbitres_et_aides_du_greffe"/>IANSEO à l’usage des archers, arbitres et aides du greffe<text:bookmark-end text:name="__RefHeading___ianseo_a_l_usage_des_archers_arbitres_et_aides_du_greffe_1"/><text:bookmark-end text:name="ianseo_a_l_usage_des_archers_arbitres_et_aides_du_greffe"/></text:h>
      <text:p text:style-name="Text_20_body"><text:a xlink:type="simple" xlink:href="https://arc-occitanie.fr/wiki/doku.php?id=ianseo" text:style-name="Internet_20_link" text:visited-style-name="Visited_20_Internet_20_Link">IANSEO</text:a> </text:p>
      <text:p text:style-name="Text_20_body">Cette section s'adresse aux archers, arbitres et aides du greffe pendant un concours géré par IANSEO.</text:p>
      <text:p text:style-name="Horizontal_20_Line"/>
      <text:h text:style-name="Heading_20_2" text:outline-level="2"><text:bookmark-start text:name="__RefHeading___liste_des_participants_2"/><text:bookmark-start text:name="liste_des_participants"/>Liste des participants<text:bookmark-end text:name="__RefHeading___liste_des_participants_2"/><text:bookmark-end text:name="liste_des_participants"/></text:h>
      <text:p text:style-name="Text_20_body">Pour le contrôle matériel pour les arbitres, le greffe établit la liste des participants par départ avec le type de cible:</text:p>
      <text:p text:style-name="Text_20_body"><draw:frame draw:style-name="media" draw:name="0" text:anchor-type="as-char" draw:z-index="0" svg:width="42.148125cm" style:rel-width="100%" svg:height="15.39875cm" style:rel-height="scale"><draw:image xlink:href="Pictures/b2e063222001463a5f4c58f2386cfc9e.jpg" xlink:type="simple" xlink:show="embed" xlink:actuate="onLoad"/></draw:frame></text:p>
      <text:p text:style-name="Text_20_body">Les archers sont listés avec leur arme, catégorie, blason, par numéro de cible pour faciliter un contrôle matériel si l'arbitre se déplace sur le pas de tir</text:p>
      <text:list text:style-name="Numbering_20_1" text:continue-numbering="false">
        <text:list-item>
          <text:p text:style-name="Numbering_20_1_Content_First"> le premier départ de l’archer doit avoir la case “<text:span text:style-name="Strong_20_Emphasis">2</text:span>” cochée (finale individuelle)</text:p>
        </text:list-item>
        <text:list-item>
          <text:p text:style-name="Numbering_20_1_Content_Last"> pas dans le 2ème départ ni départs supplémentaires.</text:p>
        </text:list-item>
      </text:list>
      <text:h text:style-name="Heading_20_2" text:outline-level="2"><text:bookmark-start text:name="__RefHeading___tirs_avec_scorekeeper_3"/><text:bookmark-start text:name="tirs_avec_scorekeeper"/>Tirs avec scorekeeper<text:bookmark-end text:name="__RefHeading___tirs_avec_scorekeeper_3"/><text:bookmark-end text:name="tirs_avec_scorekeeper"/></text:h>
      <text:p text:style-name="Text_20_body">Vérifier que la pastille de connexion est un cercle vert continu sur chaque smartphone afin de garantir l’envoi des scores vers le greffe.</text:p>
      <text:p text:style-name="Text_20_body"><draw:frame draw:style-name="media" draw:name="1" text:anchor-type="as-char" draw:z-index="1" svg:width="53.6575cm" style:rel-width="100%" svg:height="13.308541666667cm" style:rel-height="scale"><draw:image xlink:href="Pictures/4438508da4286dc9b06de76d38a9f9d4.jpg" xlink:type="simple" xlink:show="embed" xlink:actuate="onLoad"/></draw:frame></text:p>
      <text:p text:style-name="Text_20_body">À la dernière volée, préciser aux archers de vérifier que les scores des marques sur papier sont identiques aux scores sur Scorekeeper et d’appuyer sur la pastille “connexion” avant la remontée des feuilles au greffe en fin de série.</text:p>
      <text:h text:style-name="Heading_20_3" text:outline-level="3"><text:bookmark-start text:name="__RefHeading___correction_de_scores_4"/><text:bookmark-start text:name="correction_de_scores"/>Correction de scores<text:bookmark-end text:name="__RefHeading___correction_de_scores_4"/><text:bookmark-end text:name="correction_de_scores"/></text:h>
      <text:p text:style-name="Text_20_body">Pendant le déroulement des volées, un score corrigé sur la feuille de marque papier par l'arbitre doit également être corrigé sur smartphone.
À la fin des tirs d’une distance, une valeur de flèche peut également être modifiée par le greffe (vérification des feuilles de marque)</text:p>
      <text:h text:style-name="Heading_20_2" text:outline-level="2"><text:bookmark-start text:name="__RefHeading___erreurs_frequentes_de_classement_5"/><text:bookmark-start text:name="erreurs_frequentes_de_classement"/>Erreurs fréquentes de classement<text:bookmark-end text:name="__RefHeading___erreurs_frequentes_de_classement_5"/><text:bookmark-end text:name="erreurs_frequentes_de_classement"/></text:h>
      <text:list text:style-name="List_20_1" text:continue-numbering="false">
        <text:list-item>
          <text:p text:style-name="List_20_1_Content_First"> Il manque un archer: vérifier que tous les archers sont inscrits avec une arme,  une catégorie et toujours en colonne “1 individuel qualification”, une affectation de cible unique</text:p>
        </text:list-item>
        <text:list-item>
          <text:p text:style-name="List_20_1_Content"> Il y a des places vacantes dans le classement (1,2,4,5, sans 3) dans l’impression du tour de classement qui est utilisé pour le classement du concours: un archer ne doit être inscrit qu’une fois en colonne “2 individuels - finales”, lors de son premier départ.</text:p>
        </text:list-item>
        <text:list-item>
          <text:p text:style-name="List_20_1_Content"> L’ordre des archers est incohérent: relancer le <text:a xlink:type="simple" xlink:href="https://arc-occitanie.fr/wiki/doku.php?id=ianseo:greffe1:a1_preparation_du_concours#calcul_des_classifications" text:style-name="Internet_20_link" text:visited-style-name="Visited_20_Internet_20_Link">calcul des classements</text:a>.</text:p>
        </text:list-item>
        <text:list-item>
          <text:p text:style-name="List_20_1_Content_Last"> Il y a des catégories non réglementaires: les inscriptions doivent respecter le regroupement des catégories selon les règlements FFTA.</text:p>
        </text:list-item>
      </text:list>
      <text:p text:style-name="Text_20_body"><text:span text:style-name="Source_20_Text">règlement juillet 2026 18m: CO U15 (U13+U15), BB U15 (U13+U15), BB U21 (U18+U21), BB S1 (S1+S2+S3).</text:span></text:p>
      <text:list text:style-name="List_20_1" text:continue-numbering="false">
        <text:list-item>
          <text:p text:style-name="LastListParagraph_List_20_1_Content_First"> il faut également exporter sur extranet.ffta.fr les scores des <text:a xlink:type="simple" xlink:href="https://arc-occitanie.fr/wiki/doku.php?id=ianseo:greffe1:para-archers#envoi_des_resultats_txt_pour_para" text:style-name="Internet_20_link" text:visited-style-name="Visited_20_Internet_20_Link">para-archers</text:a> dans un fichier TXT (para-18m AIrrdd123.txt, para-TAE AHrrdd123.txt, rrdd123 étant le numéro FFTA du club défini dans les paramètres de la compétition)</text:p>
        </text:list-item>
      </text:list>
      <text:p text:style-name="Text_20_body">Pas de panique: après exportation des scores du fichier .TXT sur extranet.ffta.fr, les regroupements de catégorie seront effectués (exemple score S2FBB transformé en score sélectif S1FBB) et tous les scores sont importés dans le sélectif FFTA, même si l’encodage de la colonne “2 individuels - finales” induit un classement du concours du club incohérent.</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7::41:51</meta:creation-date>
    <dc:creator>Generated</dc:creator>
    <dc:date>2026-09-15T17::41:51</dc:date>
    <dc:language>en-US</dc:language>
    <meta:editing-cycles>1</meta:editing-cycles>
    <meta:editing-duration>PT0S</meta:editing-duration>
    <dc:title>ianseo:en_cible</dc:title>
  </office:meta>
</office:document-meta>
</file>