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1f4f5d60140a85bc6c0d6635d3d689.jpg"/>
  <manifest:file-entry manifest:media-type="image/jpeg" manifest:full-path="Pictures/fc70af24c48fe9d7dc3068d1a0820748.jpg"/>
  <manifest:file-entry manifest:media-type="image/jpeg" manifest:full-path="Pictures/2339b2b3b7c970b6d26bb7b848244604.jpg"/>
  <manifest:file-entry manifest:media-type="image/jpeg" manifest:full-path="Pictures/455ddf10297769363373be9aec7b1acc.jpg"/>
  <manifest:file-entry manifest:media-type="image/jpeg" manifest:full-path="Pictures/65d8b35ad434817895eccf92f34cd68b.jpg"/>
  <manifest:file-entry manifest:media-type="image/jpeg" manifest:full-path="Pictures/7c5eaf012bf14a166ea73ecf82989cf3.jpg"/>
  <manifest:file-entry manifest:media-type="image/jpeg" manifest:full-path="Pictures/315ba7438dc83f5c594d8350333c67ec.jpg"/>
  <manifest:file-entry manifest:media-type="image/jpeg" manifest:full-path="Pictures/e6396608186b4b6e28694273aababc59.jpg"/>
  <manifest:file-entry manifest:media-type="image/jpeg" manifest:full-path="Pictures/06ccd1c51e8a49005da48164390a1c45.jpg"/>
  <manifest:file-entry manifest:media-type="image/jpeg" manifest:full-path="Pictures/c2b64e84b541e45b2f0faf3d85c857c6.jpg"/>
  <manifest:file-entry manifest:media-type="image/jpeg" manifest:full-path="Pictures/58e7f81623dbe2dc30a5105b484c6cae.jpg"/>
  <manifest:file-entry manifest:media-type="image/jpeg" manifest:full-path="Pictures/f9486269c8f84e17b1788caa02e53e3c.jpg"/>
  <manifest:file-entry manifest:media-type="image/jpeg" manifest:full-path="Pictures/b23442ca3a593cb71613ac5a37fe1b39.jpg"/>
  <manifest:file-entry manifest:media-type="image/jpeg" manifest:full-path="Pictures/e0c237c2a9aca5c4685aeae65796a7b8.jpg"/>
  <manifest:file-entry manifest:media-type="image/jpeg" manifest:full-path="Pictures/f393b1a7bc25f1aed5cec9960494bb01.jpg"/>
  <manifest:file-entry manifest:media-type="image/jpeg" manifest:full-path="Pictures/5bc5a7557dc8eec4d05334719e7708b3.jpg"/>
  <manifest:file-entry manifest:media-type="image/jpeg" manifest:full-path="Pictures/1c9aaf92afc786b6191fd8a5c5c7609e.jpg"/>
  <manifest:file-entry manifest:media-type="image/jpeg" manifest:full-path="Pictures/2bcbda6b79130d5a9800fe5fcc9093f6.jpg"/>
  <manifest:file-entry manifest:media-type="image/jpeg" manifest:full-path="Pictures/1e4c89cc291f437b3b813f031797ca8e.jpg"/>
  <manifest:file-entry manifest:media-type="image/jpeg" manifest:full-path="Pictures/07bc13f7a8ac1c3b352701ce96279c3d.jpg"/>
  <manifest:file-entry manifest:media-type="image/jpeg" manifest:full-path="Pictures/aea1f634cc88e1289041384eb6e1400e.jpg"/>
  <manifest:file-entry manifest:media-type="image/jpeg" manifest:full-path="Pictures/0c761473fa0141f00971b62fdf934fc5.jpg"/>
  <manifest:file-entry manifest:media-type="image/jpeg" manifest:full-path="Pictures/f7fb4bf88151da09a6e1f11400c7f3be.jpg"/>
  <manifest:file-entry manifest:media-type="image/jpeg" manifest:full-path="Pictures/a62a6c3946ad5af2cc39fc66242d571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1:a1_preparation_du_concours"/><text:bookmark-start text:name="__RefHeading___a._preparation_du_concours_1"/><text:bookmark-start text:name="a._preparation_du_concours"/>A. Préparation du concours<text:bookmark-end text:name="__RefHeading___a._preparation_du_concours_1"/><text:bookmark-end text:name="a._preparation_du_concours"/></text:h>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text:p>
      <text:p text:style-name="Text_20_body">préambule: la section <text:a xlink:type="simple" xlink:href="https://arc-occitanie.fr/wiki/doku.php?id=ianseo:en_cible" text:style-name="Internet_20_link" text:visited-style-name="Visited_20_Internet_20_Link">en cible</text:a> liste des vérifications essentielles avant et pendant les tirs.</text:p>
      <text:p text:style-name="Horizontal_20_Line"/>
      <text:h text:style-name="Heading_20_2" text:outline-level="2"><text:bookmark-start text:name="__RefHeading___configuration_ffta_avant_chaque_competition_2"/><text:bookmark-start text:name="configuration_ffta_avant_chaque_competition"/>Configuration FFTA avant chaque compétition<text:bookmark-end text:name="__RefHeading___configuration_ffta_avant_chaque_competition_2"/><text:bookmark-end text:name="configuration_ffta_avant_chaque_competition"/></text:h>
      <text:p text:style-name="Text_20_body">Il est impératif de mettre à jour le logiciel et les ressources (fichier des licences) avant de créer une nouvelle compétition et il est recommandé de le faire aussi régulièrement que possible.
Étant mis à jour régulièrement, beaucoup de problèmes peuvent être évités grâce à cette étape. Pour mettre à jour Ianseo, dans le menu « modules » cliquez sur « mettre à jour » et suivez les étapes.</text:p>
      <text:p text:style-name="Text_20_body">Conseil préalable: sauvegarder vos compétitions avant les mises à jour IANSEO ET avant toute mise à jour système, notamment du noyau du système d’exploitation. Les concours peuvent être sauvegardés un par un dans un fichier .ianseo avec la commande “Compétition, Exports, Export de la compétition” ou dans un seul fichier ZIP pendant la procédure “Modules, Mettre à jour ianseo”.</text:p>
      <text:h text:style-name="Heading_20_2" text:outline-level="2"><text:bookmark-start text:name="__RefHeading___synchronisation_des_archers_licencies_ffta_3"/><text:bookmark-start text:name="synchronisation_des_archers_licencies_ffta"/>Synchronisation des archers licenciés FFTA<text:bookmark-end text:name="__RefHeading___synchronisation_des_archers_licencies_ffta_3"/><text:bookmark-end text:name="synchronisation_des_archers_licencies_ffta"/></text:h>
      <text:p text:style-name="Text_20_body">Téléchargement des ressources:
<text:a xlink:type="simple" xlink:href="https://dirigeant.ffta.fr/ianseo/download/parametres_ianseo.ffta" text:style-name="Internet_20_link" text:visited-style-name="Visited_20_Internet_20_Link">https://dirigeant.ffta.fr/ianseo/download/parametres_ianseo.ffta</text:a>
Pour mettre à jour la base des licences dans Ianseo, il faut se rendre dans Participants / Synchronisation des compétiteurs. Choisissez le fichier téléchargé précédemment puis cliquez sur « Synchronisation des données des athlètes »</text:p>
      <text:p text:style-name="Text_20_body"><draw:frame draw:style-name="media" draw:name="0" text:anchor-type="as-char" draw:z-index="0" svg:width="49.794583333333cm" style:rel-width="100%" svg:height="22.092708333333cm" style:rel-height="scale"><draw:image xlink:href="Pictures/311f4f5d60140a85bc6c0d6635d3d689.jpg" xlink:type="simple" xlink:show="embed" xlink:actuate="onLoad"/></draw:frame>
<draw:frame draw:style-name="media" draw:name="1" text:anchor-type="as-char" draw:z-index="1" svg:width="50.535416666667cm" style:rel-width="100%" svg:height="8.0433333333333cm" style:rel-height="scale"><draw:image xlink:href="Pictures/fc70af24c48fe9d7dc3068d1a0820748.jpg" xlink:type="simple" xlink:show="embed" xlink:actuate="onLoad"/></draw:frame></text:p>
      <text:p text:style-name="Text_20_body">cliquer sur Synchronisation des données des athlètes</text:p>
      <text:p text:style-name="Text_20_body"><draw:frame draw:style-name="media" draw:name="2" text:anchor-type="as-char" draw:z-index="2" svg:width="10.927291666667cm" svg:height="11.641666666667cm"><draw:image xlink:href="Pictures/2339b2b3b7c970b6d26bb7b848244604.jpg" xlink:type="simple" xlink:show="embed" xlink:actuate="onLoad"/></draw:frame></text:p>
      <text:p text:style-name="Text_20_body">NB: importation rapide depuis la version IANSEO de mai 2025!</text:p>
      <text:h text:style-name="Heading_20_3" text:outline-level="3"><text:bookmark-start text:name="__RefHeading___erreur_de_synchronisation_4"/><text:bookmark-start text:name="erreur_de_synchronisation"/>Erreur de synchronisation<text:bookmark-end text:name="__RefHeading___erreur_de_synchronisation_4"/><text:bookmark-end text:name="erreur_de_synchronisation"/></text:h>
      <text:p text:style-name="Text_20_body">Message d’erreur lors de la synchronisation des compétiteurs:</text:p>
      <text:p text:style-name="Preformatted_20_Text">parametres_ianseo.ffta<text:line-break/>1) Acquisition des données<text:line-break/>2) Contrôle de l'intégrité des données<text:line-break/>Bad file format!</text:p>
      <text:p text:style-name="Text_20_body">La compétition doit être créée avec les règles françaises; lors de la création dans “Règle locale” il faut sélectionner “Règles françaises”; et il faut sélectionner le type de compétition et la sous règle qui correspond à la compétition, outre l'import des licenciés ça permet d'avoir une compétition conforme au règlement français.</text:p>
      <text:p text:style-name="Text_20_body">Si la compétition a déjà été créée, le changement de règle ne suffit pas,
parce qu’il y a des modifications sur la compétition (catégories, distances, blasons),
il faut cocher la case “Rétablir les valeurs prédéfinies”, mais attention à ne pas le faire sur une vraie compétition.</text:p>
      <text:p text:style-name="Text_20_body">Il faut également que le paramètre upload_max_filesize dans php.ini soit suffisamment grand (cf installation <text:a xlink:type="simple" xlink:href="https://arc-occitanie.fr/wiki/doku.php?id=ianseo:installation:linux_mint" text:style-name="Internet_20_link" text:visited-style-name="Visited_20_Internet_20_Link">Linux</text:a>, <text:a xlink:type="simple" xlink:href="https://arc-occitanie.fr/wiki/doku.php?id=ianseo:installation:windows_wampserveur" text:style-name="Internet_20_link" text:visited-style-name="Visited_20_Internet_20_Link">Windows</text:a>).</text:p>
      <text:h text:style-name="Heading_20_2" text:outline-level="2"><text:bookmark-start text:name="__RefHeading___parametrage_de_competition_5"/><text:bookmark-start text:name="parametrage_de_competition"/>Paramétrage de compétition<text:bookmark-end text:name="__RefHeading___parametrage_de_competition_5"/><text:bookmark-end text:name="parametrage_de_competition"/></text:h>
      <text:p text:style-name="Text_20_body">Dans le menu
<text:span text:style-name="Source_20_Text">Compétition → Paramètre de la compétition → Informations de la compétition</text:span></text:p>
      <text:p text:style-name="Text_20_body"><draw:frame draw:style-name="media" draw:name="3" text:anchor-type="as-char" draw:z-index="3" svg:width="54.186666666667cm" style:rel-width="100%" svg:height="36.962291666667cm" style:rel-height="scale"><draw:image xlink:href="Pictures/455ddf10297769363373be9aec7b1acc.jpg" xlink:type="simple" xlink:show="embed" xlink:actuate="onLoad"/></draw:frame></text:p>
      <text:p text:style-name="Text_20_body">Exemple pour concours 18m, choisir</text:p>
      <text:p text:style-name="Preformatted_20_Text">Règle locale: Règles françaises<text:line-break/>Type de Compétition: Salle 18m - 2 Distances<text:line-break/>Sous-règle: Sélectif + Para<text:line-break/>Table de consultation: France</text:p>
      <text:p text:style-name="Text_20_body"><draw:frame draw:style-name="media" draw:name="4" text:anchor-type="as-char" draw:z-index="4" svg:width="9.04875cm" style:rel-width="100%" svg:height="9.445625cm" style:rel-height="scale"><draw:image xlink:href="Pictures/65d8b35ad434817895eccf92f34cd68b.jpg" xlink:type="simple" xlink:show="embed" xlink:actuate="onLoad"/></draw:frame></text:p>
      <text:p text:style-name="Text_20_body">Pour accéder au catégories para, choisir “Sélectif + Para”</text:p>
      <text:p text:style-name="Text_20_body"><draw:frame draw:style-name="media" draw:name="5" text:anchor-type="as-char" draw:z-index="5" svg:width="10.583333333333cm" svg:height="11.357723577236cm"><draw:image xlink:href="Pictures/7c5eaf012bf14a166ea73ecf82989cf3.jpg" xlink:type="simple" xlink:show="embed" xlink:actuate="onLoad"/></draw:frame></text:p>
      <text:p text:style-name="Text_20_body">Le menu <text:span text:style-name="Source_20_Text">Compétition → Paramètre de la compétition → Session</text:span>
permet de préciser le nombre de départs, de cibles, d’archers par cible, les horaires</text:p>
      <text:p text:style-name="Text_20_body">Le menu <text:span text:style-name="Source_20_Text">Compétition → Paramètre de la compétition → Gestion des distances</text:span>
liste les distances par catégories:</text:p>
      <text:p text:style-name="Text_20_body"><draw:frame draw:style-name="media" draw:name="6" text:anchor-type="as-char" draw:z-index="6" svg:width="30.929791666667cm" style:rel-width="100%" svg:height="19.923125cm" style:rel-height="scale"><draw:image xlink:href="Pictures/315ba7438dc83f5c594d8350333c67ec.jpg" xlink:type="simple" xlink:show="embed" xlink:actuate="onLoad"/></draw:frame></text:p>
      <text:h text:style-name="Heading_20_2" text:outline-level="2"><text:bookmark-start text:name="__RefHeading___participants_6"/><text:bookmark-start text:name="participants"/>Participants<text:bookmark-end text:name="__RefHeading___participants_6"/><text:bookmark-end text:name="participants"/></text:h>
      <text:p text:style-name="Text_20_body">Le menu “<text:span text:style-name="Source_20_Text">Participants→ liste (simple)</text:span>” permet de lister les archers inscrits et d’ajouter un nouvel archer:
- cliquer sur “:Ajouter:”,  une fenêtre s’ouvre avec une option de recherche d’archer</text:p>
      <text:p text:style-name="Text_20_body"><draw:frame draw:style-name="media" draw:name="7" text:anchor-type="as-char" draw:z-index="7" svg:width="54.186666666667cm" style:rel-width="100%" svg:height="32.093958333333cm" style:rel-height="scale"><draw:image xlink:href="Pictures/e6396608186b4b6e28694273aababc59.jpg" xlink:type="simple" xlink:show="embed" xlink:actuate="onLoad"/></draw:frame></text:p>
      <text:p text:style-name="Text_20_body">Dans la liste des archers, cliquer en haut d’une colonne pour ordonner la liste suivant cette colonne.</text:p>
      <text:h text:style-name="Heading_20_3" text:outline-level="3"><text:bookmark-start text:name="__RefHeading___categories_de_l_archer_7"/><text:bookmark-start text:name="categories_de_l_archer"/>Catégories de l'archer<text:bookmark-end text:name="__RefHeading___categories_de_l_archer_7"/><text:bookmark-end text:name="categories_de_l_archer"/></text:h>
      <text:p text:style-name="Text_20_body"><draw:frame draw:style-name="media" draw:name="8" text:anchor-type="as-char" draw:z-index="8" svg:width="10.583333333333cm" svg:height="9.3066137566138cm"><draw:image xlink:href="Pictures/06ccd1c51e8a49005da48164390a1c45.jpg" xlink:type="simple" xlink:show="embed" xlink:actuate="onLoad"/></draw:frame></text:p>
      <text:list text:style-name="List_20_1" text:continue-numbering="false">
        <text:list-item>
          <text:p text:style-name="List_20_1_Content_First"> Division: arme</text:p>
        </text:list-item>
        <text:list-item>
          <text:p text:style-name="List_20_1_Content"> Classe d'âge: celle correspondant à la licence de l'archer</text:p>
        </text:list-item>
        <text:list-item>
          <text:p text:style-name="List_20_1_Content"> Classement: surclassement éventuel, regroupement de catégorie</text:p>
        </text:list-item>
        <text:list-item>
          <text:p text:style-name="List_20_1_Content"> Cat. : sous-classe</text:p>
        </text:list-item>
        <text:list-item>
          <text:p text:style-name="List_20_1_Content"> Type de Cible : blason, distance (imposé selon les catégories ci-dessus)</text:p>
        </text:list-item>
        <text:list-item>
          <text:p text:style-name="List_20_1_Content"> Tir Ind. : <text:span text:style-name="Strong_20_Emphasis">OUI</text:span>, pour tous les archers dont le score sélectif pris en compte dans le classement national</text:p>
        </text:list-item>
        <text:list-item>
          <text:p text:style-name="List_20_1_Content"> Tir par équipe: utilisé seulement pour un tir par équipe</text:p>
        </text:list-item>
        <text:list-item>
          <text:p text:style-name="List_20_1_Content"> Epreuve Ind.: <text:span text:style-name="Strong_20_Emphasis">OUI uniquement pour le premier départ</text:span> dans un concours sélectif, NON pour le deuxième départ avec la même arme et même catégorie (OUI si un archer tire en TAE International, puis en TAE National ⇒ l'archer obtient 2 tirs de classement de concours car il change de catégorie)</text:p>
        </text:list-item>
        <text:list-item>
          <text:p text:style-name="List_20_1_Content"> Epreuve Equipe Mixte: uniquement pour les tirs par équipe mixte</text:p>
        </text:list-item>
        <text:list-item>
          <text:p text:style-name="List_20_1_Content"> Fauteuil roulant: en tir AB/CD, les blasons sur colonne verticale AC ou BD sont réservés (demi-couloir)</text:p>
        </text:list-item>
        <text:list-item>
          <text:p text:style-name="List_20_1_Content_Last"> Arbalète: en tir AB/CD, les blasons sur ligne horizontale AB ou CD sont réservés (positions horizontales). Pour réserver un couloir entier, cocher <text:span text:style-name="Source_20_Text">Fauteuil roulant</text:span> et <text:span text:style-name="Source_20_Text">arbalète</text:span>.</text:p>
        </text:list-item>
      </text:list>
      <text:p text:style-name="Text_20_body"><text:span text:style-name="Strong_20_Emphasis">Archer sans licence active</text:span></text:p>
      <text:p text:style-name="Text_20_body">Un archer qui n’a pas de licence FFTA pour la saison en cours ne peut pas être trouvé avec la commande “rechercher”</text:p>
      <text:p text:style-name="Text_20_body">Le Menu <text:span text:style-name="Source_20_Text">Participants → Liste des Participants (Avancées)</text:span> permet d’inscrire les archers, le départ, la cible 1A (pour la cible 1 en A).
Les lettres À, B, C, D sont valides si le nombre d’archers par session est 4.
La case “cible” est soulignée en rouge si le nombre d’archers est supérieur à celui de la session, par exemple avec la lettre E; dans ce cas la lettre E est transformée en D.</text:p>
      <text:p text:style-name="Text_20_body"><draw:frame draw:style-name="media" draw:name="9" text:anchor-type="as-char" draw:z-index="9" svg:width="10.583333333333cm" svg:height="9.1462408899118cm"><draw:image xlink:href="Pictures/c2b64e84b541e45b2f0faf3d85c857c6.jpg" xlink:type="simple" xlink:show="embed" xlink:actuate="onLoad"/></draw:frame></text:p>
      <text:h text:style-name="Heading_20_2" text:outline-level="2"><text:bookmark-start text:name="__RefHeading___surclassement_et_regroupement_de_categories_8"/><text:bookmark-start text:name="surclassement_et_regroupement_de_categories"/>Surclassement et regroupement de catégories<text:bookmark-end text:name="__RefHeading___surclassement_et_regroupement_de_categories_8"/><text:bookmark-end text:name="surclassement_et_regroupement_de_categories"/></text:h>
      <text:p text:style-name="Text_20_body">Lors de l’inscription d’un archer, sa catégorie de tir est indiquée par les champs “Division” et “Classement”.</text:p>
      <text:p text:style-name="Text_20_body"><draw:frame draw:style-name="media" draw:name="10" text:anchor-type="as-char" draw:z-index="10" svg:width="9.4720833333333cm" style:rel-width="100%" svg:height="4.5772916666667cm" style:rel-height="scale"><draw:image xlink:href="Pictures/58e7f81623dbe2dc30a5105b484c6cae.jpg" xlink:type="simple" xlink:show="embed" xlink:actuate="onLoad"/></draw:frame></text:p>
      <text:p text:style-name="Text_20_body">Le classement est en général celui de sa classe d’âge.
Les possibilités de surclassement en fonction de la classe d’âge sont listées quand l’utilisateur clique sur le champ Classement.</text:p>
      <text:p text:style-name="Text_20_body">Exemple de regroupement de catégorie réglementaire - Scratch BB</text:p>
      <text:p text:style-name="Text_20_body">Dans le cas d’un regroupement réglementaire de catégorie, tel que le Scratch BB avec le scratch&lt;S1&gt;=regroupement des classes d’âge S1+S2+S3, un archer BB d’âge S2 doit être indiqué dans le classement BB-S1.</text:p>
      <text:h text:style-name="Heading_20_2" text:outline-level="2"><text:bookmark-start text:name="__RefHeading___departs_multiples_ffta_9"/><text:bookmark-start text:name="departs_multiples_ffta"/>Départs multiples FFTA<text:bookmark-end text:name="__RefHeading___departs_multiples_ffta_9"/><text:bookmark-end text:name="departs_multiples_ffta"/></text:h>
      <text:p text:style-name="Text_20_body">Dans un concours sélectif, seul le premier départ est pris en compte pour le classement du concours. </text:p>
      <text:p text:style-name="Text_20_body">Classement du concours</text:p>
      <text:p text:style-name="Text_20_body">Avec la commande “Participants → liste (simple)”, cliquer sur l’archer et dans le panneau, préciser l’option “Finale Ind.” = “Oui”</text:p>
      <text:p text:style-name="Text_20_body"><draw:frame draw:style-name="media" draw:name="11" text:anchor-type="as-char" draw:z-index="11" svg:width="5.9795833333333cm" style:rel-width="100%" svg:height="3.254375cm" style:rel-height="scale"><draw:image xlink:href="Pictures/f9486269c8f84e17b1788caa02e53e3c.jpg" xlink:type="simple" xlink:show="embed" xlink:actuate="onLoad"/></draw:frame></text:p>
      <text:p text:style-name="Text_20_body">Le classement du concours sur la base du premier départ est obtenu avec la commande
“Impression → impression du tour de qualification”, qualification individuelle</text:p>
      <text:p text:style-name="Text_20_body"><text:span text:style-name="Strong_20_Emphasis">2ème départ</text:span> </text:p>
      <text:p text:style-name="Text_20_body">Avec la commande “Participants → liste (simple)”, cliquer sur l’archer et dans le panneau, préciser l’option “Finale Ind.” = “Non”</text:p>
      <text:p text:style-name="Text_20_body"><draw:frame draw:style-name="media" draw:name="12" text:anchor-type="as-char" draw:z-index="12" svg:width="6.0060416666667cm" style:rel-width="100%" svg:height="3.2808333333333cm" style:rel-height="scale"><draw:image xlink:href="Pictures/b23442ca3a593cb71613ac5a37fe1b39.jpg" xlink:type="simple" xlink:show="embed" xlink:actuate="onLoad"/></draw:frame></text:p>
      <text:p text:style-name="Text_20_body">La totalité des résultats de tous les départs est obtenu avec la commande
“<text:span text:style-name="Source_20_Text">Impression → liste des résultats par catégories</text:span>”,
Résultats par Classes &amp; Divisions - Individuels</text:p>
      <text:p text:style-name="Text_20_body">Lors d’un championnat départemental, indiquer “Finale Ind.=non” dans tous les départs d’un archer hors du département: il n’apparaîtra pas dans le classement du championnat départemental (liste qualification individuelle); mais ses scores seront bien pris en compte dans la liste des résultats par catégories et dans le fichier TXT à transmettre via extranet.FFTA.fr</text:p>
      <text:p text:style-name="Text_20_body"><text:span text:style-name="Strong_20_Emphasis">Abandon d’un archer</text:span></text:p>
      <text:p text:style-name="Text_20_body">NE PAS déclarer d’abandon d’un archer:
Avec IANSEO, l’archer déclaré en abandon sort du classement; selon les règles FFTA, un archer qui ne finit pas ses volées conserve son score et son classement.
Si l’archer ne peut pas participer aux phases finales de duels, déclarer “NON” pour les options “Finale.Ind”, “Team Event”, “Final par équipe mixte”. ⇒ les tableaux de duels seront établis sans cet archer.</text:p>
      <text:h text:style-name="Heading_20_2" text:outline-level="2"><text:bookmark-start text:name="__RefHeading___attribution_des_cibles_10"/><text:bookmark-start text:name="attribution_des_cibles"/>Attribution des cibles<text:bookmark-end text:name="__RefHeading___attribution_des_cibles_10"/><text:bookmark-end text:name="attribution_des_cibles"/></text:h>
      <text:p text:style-name="Text_20_body">Le menu “Participants→ Cible” permet d'affecter les cible en manuel en automatique et contrôler le plan de cibles</text:p>
      <text:p text:style-name="Text_20_body"><draw:frame draw:style-name="media" draw:name="13" text:anchor-type="as-char" draw:z-index="13" svg:width="10.583333333333cm" svg:height="4.8360397784491cm"><draw:image xlink:href="Pictures/e0c237c2a9aca5c4685aeae65796a7b8.jpg" xlink:type="simple" xlink:show="embed" xlink:actuate="onLoad"/></draw:frame></text:p>
      <text:p text:style-name="Text_20_body">Le menu “Participants→Cible→affectation manuelle” permet de placer les archers. En cas de placement incohérent, la case rouge indique une anomalie</text:p>
      <text:p text:style-name="Text_20_body"><draw:frame draw:style-name="media" draw:name="14" text:anchor-type="as-char" draw:z-index="14" svg:width="10.583333333333cm" svg:height="13.636885245902cm"><draw:image xlink:href="Pictures/f393b1a7bc25f1aed5cec9960494bb01.jpg" xlink:type="simple" xlink:show="embed" xlink:actuate="onLoad"/></draw:frame></text:p>
      <text:p text:style-name="Text_20_body">Dans l'affectation manuelle, les placements incompatibles sont affichés en rouge:</text:p>
      <text:p text:style-name="Text_20_body"><draw:frame draw:style-name="media" draw:name="15" text:anchor-type="as-char" draw:z-index="15" svg:width="10.583333333333cm" svg:height="13.636885245902cm"><draw:image xlink:href="Pictures/f393b1a7bc25f1aed5cec9960494bb01.jpg" xlink:type="simple" xlink:show="embed" xlink:actuate="onLoad"/></draw:frame></text:p>
      <text:p text:style-name="Text_20_body">Le plan de cible visuel affiche les placements d'un départ:</text:p>
      <text:p text:style-name="Text_20_body"><draw:frame draw:style-name="media" draw:name="16" text:anchor-type="as-char" draw:z-index="16" svg:width="80.274583333333cm" style:rel-width="100%" svg:height="39.84625cm" style:rel-height="scale"><draw:image xlink:href="Pictures/5bc5a7557dc8eec4d05334719e7708b3.jpg" xlink:type="simple" xlink:show="embed" xlink:actuate="onLoad"/></draw:frame></text:p>
      <text:p text:style-name="Text_20_body">Les alertes comprennent</text:p>
      <text:list text:style-name="List_20_1" text:continue-numbering="false">
        <text:list-item>
          <text:p text:style-name="List_20_1_Content_First"> une structure majoritaire: il y a déjà 2 archers du même club sur la cible</text:p>
        </text:list-item>
        <text:list-item>
          <text:p text:style-name="List_20_1_Content_Last"> des dispositions incompatibles</text:p>
        </text:list-item>
      </text:list>
      <text:p text:style-name="Text_20_body"><draw:frame draw:style-name="media" draw:name="17" text:anchor-type="as-char" draw:z-index="17" svg:width="10.583333333333cm" svg:height="8.5037546933667cm"><draw:image xlink:href="Pictures/1c9aaf92afc786b6191fd8a5c5c7609e.jpg" xlink:type="simple" xlink:show="embed" xlink:actuate="onLoad"/></draw:frame></text:p>
      <text:h text:style-name="Heading_20_2" text:outline-level="2"><text:bookmark-start text:name="__RefHeading___ajout_de_blason_-_vegas_11"/><text:bookmark-start text:name="ajout_de_blason_-_vegas"/>Ajout de blason - Vegas<text:bookmark-end text:name="__RefHeading___ajout_de_blason_-_vegas_11"/><text:bookmark-end text:name="ajout_de_blason_-_vegas"/></text:h>
      <text:p text:style-name="Text_20_body">La commande “Compétition → Paramètre de la compétition → Gérer les cibles” permet d’ajouter un type de blason, notamment les blasons triangulaires VEGAS pour tir à 18m </text:p>
      <text:p text:style-name="Text_20_body"><draw:frame draw:style-name="media" draw:name="18" text:anchor-type="as-char" draw:z-index="18" svg:width="54.186666666667cm" style:rel-width="100%" svg:height="5.6620833333333cm" style:rel-height="scale"><draw:image xlink:href="Pictures/2bcbda6b79130d5a9800fe5fcc9093f6.jpg" xlink:type="simple" xlink:show="embed" xlink:actuate="onLoad"/></draw:frame>
<draw:frame draw:style-name="media" draw:name="19" text:anchor-type="as-char" draw:z-index="19" svg:width="54.186666666667cm" style:rel-width="100%" svg:height="7.0908333333333cm" style:rel-height="scale"><draw:image xlink:href="Pictures/1e4c89cc291f437b3b813f031797ca8e.jpg" xlink:type="simple" xlink:show="embed" xlink:actuate="onLoad"/></draw:frame></text:p>
      <text:p text:style-name="Text_20_body"><text:span text:style-name="Emphasis">NB: il s’agit d’une extension “bricolée” dans la mesure où les vegas ne sont placés que pour les catégories U18, U21, S123 et ne devraient pas être proposés au jeunes U11, U13, U15CL; en attente d’une intégration standard dans les paramètres prédéfinis</text:span>.</text:p>
      <text:h text:style-name="Heading_20_2" text:outline-level="2"><text:bookmark-start text:name="__RefHeading___calcul_des_classifications_12"/><text:bookmark-start text:name="calcul_des_classifications"/>Calcul des classifications<text:bookmark-end text:name="__RefHeading___calcul_des_classifications_12"/><text:bookmark-end text:name="calcul_des_classifications"/></text:h>
      <text:p text:style-name="Text_20_body">En cas de changement de classifications, catégories parmi des archers, il est indispensable de lancer la commande “Qualification→ saisie des feuilles de marque” et cliquer sur “calcul du classement”, “Calcul du classement final” (+ “création des Equipes” si le concours présente un qualificatif avec équipes), y compris quand les scores ont été saisis sur smartphone avec scorekeeper NG.</text:p>
      <text:p text:style-name="Text_20_body"><draw:frame draw:style-name="media" draw:name="20" text:anchor-type="as-char" draw:z-index="20" svg:width="31.961666666667cm" style:rel-width="100%" svg:height="7.0114583333333cm" style:rel-height="scale"><draw:image xlink:href="Pictures/07bc13f7a8ac1c3b352701ce96279c3d.jpg" xlink:type="simple" xlink:show="embed" xlink:actuate="onLoad"/></draw:frame></text:p>
      <text:p text:style-name="Text_20_body">À défaut, les classements seront partiels ou faux avec des scores en désordre; il faut  (re)lancer le calcul du classement  à la fin de tous les départs pour que le classement du concours soit mis à jour correctement sur tous les archers pour tous les départs pendant le concours.</text:p>
      <text:h text:style-name="Heading_20_2" text:outline-level="2"><text:bookmark-start text:name="__RefHeading___liste_de_participants_a_charger_13"/><text:bookmark-start text:name="liste_de_participants_a_charger"/>Liste de participants à charger<text:bookmark-end text:name="__RefHeading___liste_de_participants_a_charger_13"/><text:bookmark-end text:name="liste_de_participants_a_charger"/></text:h>
      <text:p text:style-name="Text_20_body">Il est possible d’importer une liste de participants (format csv séparateur ;) avec la commande
Participants → Synchronisation des compétiteurs → chargement de liste
colonnes:</text:p>
      <text:p text:style-name="Preformatted_20_Text">1) Num Licence<text:line-break/>2) Départ<text:line-break/>3) Division<text:line-break/>4) Classe<text:line-break/>5) Cible<text:line-break/>6) Individuel - Qualifications<text:line-break/>7) Équipes - Qualifications<text:line-break/>8) Finale Ind.<text:line-break/>9) Team Events<text:line-break/>10) Final par équipe mixte<text:line-break/>11) Nom de Famille<text:line-break/>12) Nom<text:line-break/>13) Genre<text:line-break/>14) Clubs / Pays<text:line-break/>15) Nom du Club/pays<text:line-break/>16) Date de naissance<text:line-break/>17) Catégorie<text:line-break/>18) Clubs / Pays 2<text:line-break/>19) Nom du Club/pays 2<text:line-break/>20) Clubs / Pays 3<text:line-break/>21) Nom du Club/pays 3</text:p>
      <text:p text:style-name="Text_20_body"><draw:frame draw:style-name="media" draw:name="21" text:anchor-type="as-char" draw:z-index="21" svg:width="54.186666666667cm" style:rel-width="100%" svg:height="23.151041666667cm" style:rel-height="scale"><draw:image xlink:href="Pictures/aea1f634cc88e1289041384eb6e1400e.jpg" xlink:type="simple" xlink:show="embed" xlink:actuate="onLoad"/></draw:frame></text:p>
      <text:p text:style-name="Text_20_body">Pour changer le type de blason pour un archer à partir d'un fichier csv il faut utiliser les “special imports”.
Ce sont les codes qui sont à droite sur la page d'import.
Là il faut utiliser le code ##TARGET##
Pour le 2x18m il faut mettre 4 en code blason pour passer en tri-spot (40cm ou 60cm).
Ci-joint un exemple de fichier csv à utiliser pour mettre à jour le type de blason (caractère TAB de tabulation entre champs):</text:p>
      <text:p text:style-name="Preformatted_20_Text">##TARGET##<text:tab/>0877343J<text:tab/>CL<text:tab/>S3H<text:tab/>4<text:line-break/>##TARGET##<text:tab/>0043370S<text:tab/>CL<text:tab/>U15H<text:tab/>4</text:p>
      <text:h text:style-name="Heading_20_2" text:outline-level="2"><text:bookmark-start text:name="__RefHeading___publication_en_ligne_sur_ianseo.net_14"/><text:bookmark-start text:name="publication_en_ligne_sur_ianseo.net"/>Publication en ligne sur ianseo.net<text:bookmark-end text:name="__RefHeading___publication_en_ligne_sur_ianseo.net_14"/><text:bookmark-end text:name="publication_en_ligne_sur_ianseo.net"/></text:h>
      <text:p text:style-name="Text_20_body">La commande “Compétition→ Envoyer à ianseo.net→ saisie des codes en ligne” permet de publier sur ianseo.net les informations de la compétition (mandat, liste des archers, cibles, résultats…).
Si le code n’a pas été demandé, cliquer sur “demander un code en ligne”</text:p>
      <text:p text:style-name="Text_20_body"><draw:frame draw:style-name="media" draw:name="22" text:anchor-type="as-char" draw:z-index="22" svg:width="33.760833333333cm" style:rel-width="100%" svg:height="18.25625cm" style:rel-height="scale"><draw:image xlink:href="Pictures/0c761473fa0141f00971b62fdf934fc5.jpg" xlink:type="simple" xlink:show="embed" xlink:actuate="onLoad"/></draw:frame></text:p>
      <text:p text:style-name="Text_20_body">Quand le code à été transmis, la fenêtre est</text:p>
      <text:p text:style-name="Text_20_body"><draw:frame draw:style-name="media" draw:name="23" text:anchor-type="as-char" draw:z-index="23" svg:width="37.835416666667cm" style:rel-width="100%" svg:height="6.35cm" style:rel-height="scale"><draw:image xlink:href="Pictures/f7fb4bf88151da09a6e1f11400c7f3be.jpg" xlink:type="simple" xlink:show="embed" xlink:actuate="onLoad"/></draw:frame></text:p>
      <text:p text:style-name="Text_20_body">Une fois le code entré avec le mot de passe, il est possible de publier les informations du concours en ligne (“Compétition→ Envoyer à ianseo.net→ envoyer”):</text:p>
      <text:p text:style-name="Text_20_body"><draw:frame draw:style-name="media" draw:name="24" text:anchor-type="as-char" draw:z-index="24" svg:width="37.994166666667cm" style:rel-width="100%" svg:height="15.689791666667cm" style:rel-height="scale"><draw:image xlink:href="Pictures/a62a6c3946ad5af2cc39fc66242d571e.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07:39</meta:creation-date>
    <dc:creator>Generated</dc:creator>
    <dc:date>2026-09-15T17::07:39</dc:date>
    <dc:language>en-US</dc:language>
    <meta:editing-cycles>1</meta:editing-cycles>
    <meta:editing-duration>PT0S</meta:editing-duration>
    <dc:title>ianseo:greffe1:a1_preparation_du_concours</dc:title>
  </office:meta>
</office:document-meta>
</file>