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c2ee44f51245f935394b62cda708a0.jpg"/>
  <manifest:file-entry manifest:media-type="image/jpeg" manifest:full-path="Pictures/b2e063222001463a5f4c58f2386cfc9e.jpg"/>
  <manifest:file-entry manifest:media-type="image/jpeg" manifest:full-path="Pictures/0cda8831929ef4a6336091acfb787e8e.jpg"/>
  <manifest:file-entry manifest:media-type="image/jpeg" manifest:full-path="Pictures/5956afb85e253126505aaf46df43c171.jpg"/>
  <manifest:file-entry manifest:media-type="image/jpeg" manifest:full-path="Pictures/75abe5079ce709992da4fac73e41159b.jpg"/>
  <manifest:file-entry manifest:media-type="image/jpeg" manifest:full-path="Pictures/1b46a02ae48073c7e04aac9ee0c25e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1:b1_impression_avant_depart"/><text:bookmark-start text:name="__RefHeading___impressions_avant_chaque_depart_1"/><text:bookmark-start text:name="impressions_avant_chaque_depart"/>Impressions avant chaque départ<text:bookmark-end text:name="__RefHeading___impressions_avant_chaque_depart_1"/><text:bookmark-end text:name="impressions_avant_chaque_depart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 </text:p>
      <text:p text:style-name="Text_20_body">Section concernant les concours <text:span text:style-name="Strong_20_Emphasis">sans</text:span> marquage électronique; avec marquage électronique, consulter <text:a xlink:type="simple" xlink:href="https://arc-occitanie.fr/wiki/doku.php?id=ianseo:greffe2:a_scorekeeper_ng" text:style-name="Internet_20_link" text:visited-style-name="Visited_20_Internet_20_Link">scorekeeper</text:a>.</text:p>
      <text:h text:style-name="Heading_20_2" text:outline-level="2"><text:bookmark-start text:name="__RefHeading___liste_des_participants_2"/><text:bookmark-start text:name="liste_des_participants"/>Liste des participants<text:bookmark-end text:name="__RefHeading___liste_des_participants_2"/><text:bookmark-end text:name="liste_des_participants"/></text:h>
      <text:p text:style-name="Text_20_body">Pour le contrôle matériel, imprimer la liste des cibles avec les participants avec le type de cible, par départ</text:p>
      <text:p text:style-name="Text_20_body"><draw:frame draw:style-name="media" draw:name="0" text:anchor-type="as-char" draw:z-index="0" svg:width="77.919791666667cm" style:rel-width="100%" svg:height="31.009166666667cm" style:rel-height="scale"><draw:image xlink:href="Pictures/e5c2ee44f51245f935394b62cda708a0.jpg" xlink:type="simple" xlink:show="embed" xlink:actuate="onLoad"/></draw:frame></text:p>
      <text:p text:style-name="Text_20_body"><draw:frame draw:style-name="media" draw:name="1" text:anchor-type="as-char" draw:z-index="1" svg:width="42.148125cm" style:rel-width="100%" svg:height="15.39875cm" style:rel-height="scale"><draw:image xlink:href="Pictures/b2e063222001463a5f4c58f2386cfc9e.jpg" xlink:type="simple" xlink:show="embed" xlink:actuate="onLoad"/></draw:frame></text:p>
      <text:h text:style-name="Heading_20_2" text:outline-level="2"><text:bookmark-start text:name="__RefHeading___contre_marque_-_archers_sur_une_feuille_par_cible_3"/><text:bookmark-start text:name="contre_marque_-_archers_sur_une_feuille_par_cible"/>contre marque - archers sur une feuille par cible<text:bookmark-end text:name="__RefHeading___contre_marque_-_archers_sur_une_feuille_par_cible_3"/><text:bookmark-end text:name="contre_marque_-_archers_sur_une_feuille_par_cible"/></text:h>
      <text:p text:style-name="Text_20_body">Commande “Qualification, Impression des feuilles de marque” AVANT les tirs pour contre-marque à imprimer incorporant tous les archers sur la cible pour une distance.
<draw:frame draw:style-name="media" draw:name="2" text:anchor-type="as-char" draw:z-index="2" svg:width="42.465625cm" style:rel-width="100%" svg:height="17.727083333333cm" style:rel-height="scale"><draw:image xlink:href="Pictures/0cda8831929ef4a6336091acfb787e8e.jpg" xlink:type="simple" xlink:show="embed" xlink:actuate="onLoad"/></draw:frame>
<draw:frame draw:style-name="media" draw:name="3" text:anchor-type="as-char" draw:z-index="3" svg:width="14.869583333333cm" svg:height="20.505208333333cm"><draw:image xlink:href="Pictures/5956afb85e253126505aaf46df43c171.jpg" xlink:type="simple" xlink:show="embed" xlink:actuate="onLoad"/></draw:frame></text:p>
      <text:h text:style-name="Heading_20_2" text:outline-level="2"><text:bookmark-start text:name="__RefHeading___marque_-_archer_sur_une_feuille_4"/><text:bookmark-start text:name="marque_-_archer_sur_une_feuille"/>marque - archer sur une feuille<text:bookmark-end text:name="__RefHeading___marque_-_archer_sur_une_feuille_4"/><text:bookmark-end text:name="marque_-_archer_sur_une_feuille"/></text:h>
      <text:p text:style-name="Text_20_body">Imprimer la feuille de marque pour chaque archer avec l'option “<text:span text:style-name="Source_20_Text">feuille de marque de l'archer avec toutes les distances sur une seule page</text:span>”</text:p>
      <text:p text:style-name="Text_20_body"><draw:frame draw:style-name="media" draw:name="4" text:anchor-type="as-char" draw:z-index="4" svg:width="50.00625cm" style:rel-width="100%" svg:height="17.250833333333cm" style:rel-height="scale"><draw:image xlink:href="Pictures/75abe5079ce709992da4fac73e41159b.jpg" xlink:type="simple" xlink:show="embed" xlink:actuate="onLoad"/></draw:frame>
<draw:frame draw:style-name="media" draw:name="5" text:anchor-type="as-char" draw:z-index="5" svg:width="31.564791666667cm" style:rel-width="100%" svg:height="20.690416666667cm" style:rel-height="scale"><draw:image xlink:href="Pictures/1b46a02ae48073c7e04aac9ee0c25ef9.jpg" xlink:type="simple" xlink:show="embed" xlink:actuate="onLoad"/></draw:frame>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2" text:style-name="Internet_20_link" text:visited-style-name="Visited_20_Internet_20_Link">Greff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4::28:09</meta:creation-date>
    <dc:creator>Generated</dc:creator>
    <dc:date>2026-09-17T14::28:09</dc:date>
    <dc:language>en-US</dc:language>
    <meta:editing-cycles>1</meta:editing-cycles>
    <meta:editing-duration>PT0S</meta:editing-duration>
    <dc:title>ianseo:greffe1:b1_impression_avant_depart</dc:title>
  </office:meta>
</office:document-meta>
</file>