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b96c8c7da1556edabee3f5415d8bec.jpg"/>
  <manifest:file-entry manifest:media-type="image/jpeg" manifest:full-path="Pictures/74ab62568bbbb5b33fb556c03fa287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b2_scores_saisie_manuelle"/><text:bookmark-start text:name="__RefHeading___saisie_manuelle_des_scores_1"/><text:bookmark-start text:name="saisie_manuelle_des_scores"/>Saisie manuelle des scores<text:bookmark-end text:name="__RefHeading___saisie_manuelle_des_scores_1"/><text:bookmark-end text:name="saisie_manuelle_des_scores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</text:p>
      <text:p text:style-name="Text_20_body">Pour les concours gérés sans marquage électronique, le greffe saisit les scores manuellement.</text:p>
      <text:h text:style-name="Heading_20_3" text:outline-level="3"><text:bookmark-start text:name="__RefHeading___methode_simplifiee_2"/><text:bookmark-start text:name="methode_simplifiee"/>Méthode simplifiée<text:bookmark-end text:name="__RefHeading___methode_simplifiee_2"/><text:bookmark-end text:name="methode_simplifiee"/></text:h>
      <text:p text:style-name="Text_20_body">Menu “Qualification → Saisie des feuilles de marque → Tableau Standard”</text:p>
      <text:p text:style-name="Text_20_body"><draw:frame draw:style-name="media" draw:name="0" text:anchor-type="as-char" draw:z-index="0" svg:width="46.011041666667cm" style:rel-width="100%" svg:height="14.948958333333cm" style:rel-height="scale"><draw:image xlink:href="Pictures/51b96c8c7da1556edabee3f5415d8bec.jpg" xlink:type="simple" xlink:show="embed" xlink:actuate="onLoad"/></draw:frame>
<draw:frame draw:style-name="media" draw:name="1" text:anchor-type="as-char" draw:z-index="1" svg:width="54.186666666667cm" style:rel-width="100%" svg:height="14.313958333333cm" style:rel-height="scale"><draw:image xlink:href="Pictures/74ab62568bbbb5b33fb556c03fa2877e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52:24</meta:creation-date>
    <dc:creator>Generated</dc:creator>
    <dc:date>2026-09-17T12::52:24</dc:date>
    <dc:language>en-US</dc:language>
    <meta:editing-cycles>1</meta:editing-cycles>
    <meta:editing-duration>PT0S</meta:editing-duration>
    <dc:title>ianseo:greffe1:b2_scores_saisie_manuelle</dc:title>
  </office:meta>
</office:document-meta>
</file>