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nseo:greffe1:c1_impression_resultats"/><text:bookmark-start text:name="__RefHeading___impression_des_resultats_1"/><text:bookmark-start text:name="impression_des_resultats"/>Impression des résultats<text:bookmark-end text:name="__RefHeading___impression_des_resultats_1"/><text:bookmark-end text:name="impression_des_resultats"/></text:h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1" text:style-name="Internet_20_link" text:visited-style-name="Visited_20_Internet_20_Link">Greffe simple</text:a> - <text:a xlink:type="simple" xlink:href="https://arc-occitanie.fr/wiki/doku.php?id=ianseo:greffe2" text:style-name="Internet_20_link" text:visited-style-name="Visited_20_Internet_20_Link">Greffe avancé</text:a></text:p>
      <text:p text:style-name="Horizontal_20_Line"/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2" text:style-name="Internet_20_link" text:visited-style-name="Visited_20_Internet_20_Link">Greff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6::12:05</meta:creation-date>
    <dc:creator>Generated</dc:creator>
    <dc:date>2026-09-17T06::12:05</dc:date>
    <dc:language>en-US</dc:language>
    <meta:editing-cycles>1</meta:editing-cycles>
    <meta:editing-duration>PT0S</meta:editing-duration>
    <dc:title>ianseo:greffe1:c1_impression_resultats</dc:title>
  </office:meta>
</office:document-meta>
</file>