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496f45d2edee3888eeb8055206156c9.jpg"/>
  <manifest:file-entry manifest:media-type="image/jpeg" manifest:full-path="Pictures/0fbbf973533a34871aeaaf0a0446a334.jpg"/>
  <manifest:file-entry manifest:media-type="image/jpeg" manifest:full-path="Pictures/c2afa340cf2f262dc83cf40267953f89.jpg"/>
  <manifest:file-entry manifest:media-type="image/jpeg" manifest:full-path="Pictures/4cd257aafcb96a2983370d861f516b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1:c2_envoi_resultats"/><text:bookmark-start text:name="__RefHeading___envoyer_fichier_txt_sur_extranet.ffta.fr_1"/><text:bookmark-start text:name="envoyer_fichier_txt_sur_extranet.ffta.fr"/>Envoyer fichier TXT sur extranet.ffta.fr<text:bookmark-end text:name="__RefHeading___envoyer_fichier_txt_sur_extranet.ffta.fr_1"/><text:bookmark-end text:name="envoyer_fichier_txt_sur_extranet.ffta.fr"/></text:h>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text:p text:style-name="Text_20_body">A la fin d'un concours, Utiliser la commande “Compétition → Exports→Export pour FFTA” qui génère un fichier .TXT à transmettre via extranet.ffta.fr par le gestionnaire sportif du club
<draw:frame draw:style-name="media" draw:name="0" text:anchor-type="as-char" draw:z-index="0" svg:width="49.662291666667cm" style:rel-width="100%" svg:height="25.664583333333cm" style:rel-height="scale"><draw:image xlink:href="Pictures/5496f45d2edee3888eeb8055206156c9.jpg" xlink:type="simple" xlink:show="embed" xlink:actuate="onLoad"/></draw:frame></text:p>
      <text:p text:style-name="Text_20_body">La structure du fichier TXT est indiquée comme suit <text:a xlink:type="simple" xlink:href="https://arc-occitanie.fr/wiki/lib/exe/fetch.php?media=ffta:2026_structure_fichier_ffta_txt.pdf" text:style-name="Internet_20_link" text:visited-style-name="Visited_20_Internet_20_Link">2026_structure_fichier_ffta_txt.pdf</text:a></text:p>
      <text:p text:style-name="Text_20_body">Pour les scores de para-archers non compatibles avec les scores de valides, un <text:a xlink:type="simple" xlink:href="https://arc-occitanie.fr/wiki/doku.php?id=ianseo:greffe1:para-archers" text:style-name="Internet_20_link" text:visited-style-name="Visited_20_Internet_20_Link">deuxième fichier TXT</text:a> doit être transmis.</text:p>
      <text:h text:style-name="Heading_20_1" text:outline-level="1"><text:bookmark-start text:name="__RefHeading___publication_du_livre_complet_.pdf_2"/><text:bookmark-start text:name="publication_du_livre_complet_.pdf"/>Publication du livre complet .PDF<text:bookmark-end text:name="__RefHeading___publication_du_livre_complet_.pdf_2"/><text:bookmark-end text:name="publication_du_livre_complet_.pdf"/></text:h>
      <text:p text:style-name="Text_20_body">Les résultats complets d’un concours au format PDF sont configurables avec la commande
“Impressions→tours finaux”
NE PAS cliquer sur “Livre des résultats complets” qui crée un livre complet avec participants indiquant leur date de naissance,</text:p>
      <text:p text:style-name="Text_20_body">MAIS choisir “Livre des résultats complets <text:span text:style-name="Strong_20_Emphasis">(choisir)</text:span>”</text:p>
      <text:p text:style-name="Text_20_body"><draw:frame draw:style-name="media" draw:name="1" text:anchor-type="as-char" draw:z-index="1" svg:width="32.22625cm" style:rel-width="100%" svg:height="4.6302083333333cm" style:rel-height="scale"><draw:image xlink:href="Pictures/0fbbf973533a34871aeaaf0a0446a334.jpg" xlink:type="simple" xlink:show="embed" xlink:actuate="onLoad"/></draw:frame>
<draw:frame draw:style-name="media" draw:name="2" text:anchor-type="as-char" draw:z-index="2" svg:width="28.548541666667cm" style:rel-width="100%" svg:height="21.166666666667cm" style:rel-height="scale"><draw:image xlink:href="Pictures/c2afa340cf2f262dc83cf40267953f89.jpg" xlink:type="simple" xlink:show="embed" xlink:actuate="onLoad"/></draw:frame>
<draw:frame draw:style-name="media" draw:name="3" text:anchor-type="as-char" draw:z-index="3" svg:width="24.421041666667cm" style:rel-width="100%" svg:height="3.095625cm" style:rel-height="scale"><draw:image xlink:href="Pictures/4cd257aafcb96a2983370d861f516bcc.jpg" xlink:type="simple" xlink:show="embed" xlink:actuate="onLoad"/></draw:frame></text:p>
      <text:p text:style-name="Text_20_body">ATTENTION: NE PAS sélectionner les options ”Liste des cibles”, ni “Liste des Participants par Pays”, ni “Liste des Participants par ordre Alphabétique” qui contient la date de naissance des participants dans cette publication de fichier PDF.</text:p>
      <text:p text:style-name="Text_20_body"><text:span text:style-name="Emphasis">NB: la publication des participants HTML exportée directement sur ianseo.net ne contient pas la date de naissance des participants</text:span>.</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2::53:07</meta:creation-date>
    <dc:creator>Generated</dc:creator>
    <dc:date>2026-09-17T12::53:07</dc:date>
    <dc:language>en-US</dc:language>
    <meta:editing-cycles>1</meta:editing-cycles>
    <meta:editing-duration>PT0S</meta:editing-duration>
    <dc:title>ianseo:greffe1:c2_envoi_resultats</dc:title>
  </office:meta>
</office:document-meta>
</file>