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c5515d64aff541fb04c069805c50773.jpg"/>
  <manifest:file-entry manifest:media-type="image/jpeg" manifest:full-path="Pictures/0f6b7f22e099e8aa2e64c78d76aa5c35.jpg"/>
  <manifest:file-entry manifest:media-type="image/jpeg" manifest:full-path="Pictures/eadfe98587eda5e00093f7373531eef2.jpg"/>
  <manifest:file-entry manifest:media-type="image/jpeg" manifest:full-path="Pictures/142e5172ff3821b92a20e3d1e51ceb40.jpg"/>
  <manifest:file-entry manifest:media-type="image/jpeg" manifest:full-path="Pictures/cf5d5a1e5bc97e2bb2ac7a54649a66f7.jpg"/>
  <manifest:file-entry manifest:media-type="image/jpeg" manifest:full-path="Pictures/715d7c84692afc0ba9498157aa2923e9.jpg"/>
  <manifest:file-entry manifest:media-type="image/jpeg" manifest:full-path="Pictures/38d19ca50f55d1046c79d7a8d74399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1:para-archers"/><text:bookmark-start text:name="__RefHeading___para_archers_1"/><text:bookmark-start text:name="para_archers"/>PARA ARCHERS<text:bookmark-end text:name="__RefHeading___para_archers_1"/><text:bookmark-end text:name="para_archers"/></text:h>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text:h text:style-name="Heading_20_2" text:outline-level="2"><text:bookmark-start text:name="__RefHeading___preparation_du_concours_2"/><text:bookmark-start text:name="preparation_du_concours"/>Préparation du concours<text:bookmark-end text:name="__RefHeading___preparation_du_concours_2"/><text:bookmark-end text:name="preparation_du_concours"/></text:h>
      <text:p text:style-name="Text_20_body">Un archer ayant un score spécifiquement para (sans équivalence valide) doit être saisi dans sa classification para ; le fichier TXT doit être exporté avec l’option “Sélectif Para”.</text:p>
      <text:p text:style-name="Text_20_body">Dans <text:a xlink:type="simple" xlink:href="https://extranet.ffta.fr/calendrier/" text:style-name="Internet_20_link" text:visited-style-name="Visited_20_Internet_20_Link">https://extranet.ffta.fr/calendrier/</text:a>, le concours doit être paramétré en “Valide + Para”
Si ce n’est pas le cas, le club modifie son concours dans la période de candidature des clubs ou adresse une demande de changement (“Modifier l’épreuve”) au support calendrier de son comité régional après la date de clôture de modification des clubs.</text:p>
      <text:p text:style-name="Text_20_body"><text:span text:style-name="Emphasis">NB: Il est préférable qu'un archer pouvant tirer dans une catégorie équivalente à celle d'une catégorie valide (blason, distance, arme) soit inscrit en tant que valide. Lors de l'envoi de son score sur extranet.ffta.fr, son score sera comptabilisé dans le sélectif valide et le sélectif para.</text:span></text:p>
      <text:h text:style-name="Heading_20_1" text:outline-level="1"><text:bookmark-start text:name="__RefHeading___gestion_des_para-archers_3"/><text:bookmark-start text:name="gestion_des_para-archers"/>Gestion des para-archers<text:bookmark-end text:name="__RefHeading___gestion_des_para-archers_3"/><text:bookmark-end text:name="gestion_des_para-archers"/></text:h>
      <text:h text:style-name="Heading_20_2" text:outline-level="2"><text:bookmark-start text:name="__RefHeading___depot_de_candidature_ffta_de_concours_4"/><text:bookmark-start text:name="depot_de_candidature_ffta_de_concours"/>Dépôt de candidature FFTA de concours<text:bookmark-end text:name="__RefHeading___depot_de_candidature_ffta_de_concours_4"/><text:bookmark-end text:name="depot_de_candidature_ffta_de_concours"/></text:h>
      <text:p text:style-name="Text_20_body">Un gestionnaire de club qui dépose une candidature de concours sur extranet.ffta.fr ne dépose qu’<text:span text:style-name="Strong_20_Emphasis">UN</text:span> seul concours en “TAE tir à l’arc extérieur” ou “tir à 18m”</text:p>
      <text:p text:style-name="Text_20_body"><draw:frame draw:style-name="media" draw:name="0" text:anchor-type="as-char" draw:z-index="0" svg:width="5.08cm" style:rel-width="100%" svg:height="8.0697916666667cm" style:rel-height="scale"><draw:image xlink:href="Pictures/bc5515d64aff541fb04c069805c50773.jpg" xlink:type="simple" xlink:show="embed" xlink:actuate="onLoad"/></draw:frame></text:p>
      <text:p text:style-name="Text_20_body">Par défaut, l’option “Individuel” est cochée:</text:p>
      <text:p text:style-name="Text_20_body"><draw:frame draw:style-name="media" draw:name="1" text:anchor-type="as-char" draw:z-index="1" svg:width="12.911666666667cm" svg:height="0.92604166666667cm"><draw:image xlink:href="Pictures/0f6b7f22e099e8aa2e64c78d76aa5c35.jpg" xlink:type="simple" xlink:show="embed" xlink:actuate="onLoad"/></draw:frame></text:p>
      <text:p text:style-name="Text_20_body">Cocher “<text:span text:style-name="Strong_20_Emphasis">Valide + Para</text:span>” pour ouvrir le concours simultanément aux valides et para-archers.</text:p>
      <text:p text:style-name="Text_20_body">Si l'option par défaut “Individuel” est laissée cochée, il suffit de modifier la candidature en “Valide + Para”.
Cette modification peut être faite par le club pendant la période de candidature ou par le gestionnaire régional, y compris le jour de la compétition si un “para spécifique” (para-archer qui tire à une distance ou blason sans équivalent valide) participe au concours.</text:p>
      <text:h text:style-name="Heading_20_2" text:outline-level="2"><text:bookmark-start text:name="__RefHeading___configuration_ianseo_pour_para-archers_5"/><text:bookmark-start text:name="configuration_ianseo_pour_para-archers"/>Configuration IANSEO pour para-archers<text:bookmark-end text:name="__RefHeading___configuration_ianseo_pour_para-archers_5"/><text:bookmark-end text:name="configuration_ianseo_pour_para-archers"/></text:h>
      <text:p text:style-name="Text_20_body">IANSEO gère dans la même compétition des archers valides et para; dans la menu “Compétition→Paramètres de la compétition”, choisir la sous-règle “Sélectif+Para”</text:p>
      <text:p text:style-name="Text_20_body"><draw:frame draw:style-name="media" draw:name="2" text:anchor-type="as-char" draw:z-index="2" svg:width="12.911666666667cm" svg:height="5.1064583333333cm"><draw:image xlink:href="Pictures/eadfe98587eda5e00093f7373531eef2.jpg" xlink:type="simple" xlink:show="embed" xlink:actuate="onLoad"/></draw:frame></text:p>
      <text:p text:style-name="Text_20_body">Si cette option “Sélectif+Para” n’a pas été choisie lors de la création du concours, il faudra changer la sous-règle ““Sélectif+Para” ET ”Rétablir les valeurs prédéfinies” afin d’incorporer les catégories associées aux para-archers.</text:p>
      <text:p text:style-name="Text_20_body"><draw:frame draw:style-name="media" draw:name="3" text:anchor-type="as-char" draw:z-index="3" svg:width="26.378958333333cm" style:rel-width="100%" svg:height="1.0847916666667cm" style:rel-height="scale"><draw:image xlink:href="Pictures/142e5172ff3821b92a20e3d1e51ceb40.jpg" xlink:type="simple" xlink:show="embed" xlink:actuate="onLoad"/></draw:frame></text:p>
      <text:p text:style-name="Text_20_body">Enregistrement des para-archers,</text:p>
      <text:list text:style-name="Numbering_20_1" text:continue-numbering="false">
        <text:list-item>
          <text:p text:style-name="Numbering_20_1_Content_First"> pour les para-archers ayant des tirs compatibles valides (distance, blason), inscrire ces archers dans la catégorie valide compatible.</text:p>
        </text:list-item>
        <text:list-item>
          <text:p text:style-name="Numbering_20_1_Content_Last"> pour les para-archers spécifiques, ceux qui tirent à des distances ou blasons non compatibles avec une catégorie valide, il faut les inscrire dans leur catégorie de classement handisport.</text:p>
        </text:list-item>
      </text:list>
      <text:p text:style-name="Text_20_body"><draw:frame draw:style-name="media" draw:name="4" text:anchor-type="as-char" draw:z-index="4" svg:width="6.0589583333333cm" style:rel-width="100%" svg:height="12.356041666667cm" style:rel-height="scale"><draw:image xlink:href="Pictures/cf5d5a1e5bc97e2bb2ac7a54649a66f7.jpg" xlink:type="simple" xlink:show="embed" xlink:actuate="onLoad"/></draw:frame></text:p>
      <text:h text:style-name="Heading_20_2" text:outline-level="2"><text:bookmark-start text:name="__RefHeading___envoi_des_resultats_txt_pour_para_6"/><text:bookmark-start text:name="envoi_des_resultats_txt_pour_para"/>Envoi des résultats TXT pour para<text:bookmark-end text:name="__RefHeading___envoi_des_resultats_txt_pour_para_6"/><text:bookmark-end text:name="envoi_des_resultats_txt_pour_para"/></text:h>
      <text:p text:style-name="Text_20_body">Pour les archers “para spécifiques”, il faut générer un TXT spécifique avec la commande “Compétition→Exports→Export pour FFTA” option “Sélectif Para”</text:p>
      <text:p text:style-name="Text_20_body"><draw:frame draw:style-name="media" draw:name="5" text:anchor-type="as-char" draw:z-index="5" svg:width="23.8125cm" style:rel-width="100%" svg:height="14.261041666667cm" style:rel-height="scale"><draw:image xlink:href="Pictures/715d7c84692afc0ba9498157aa2923e9.jpg" xlink:type="simple" xlink:show="embed" xlink:actuate="onLoad"/></draw:frame></text:p>
      <text:p text:style-name="Text_20_body">Pour les para-archers qui ont des tirs compatibles valides, leurs résultats sont encodés dans le fichier TXT des archers valides, option “Sélectif”.</text:p>
      <text:p text:style-name="Text_20_body"><draw:frame draw:style-name="media" draw:name="6" text:anchor-type="as-char" draw:z-index="6" svg:width="14.896041666667cm" svg:height="3.8629166666667cm"><draw:image xlink:href="Pictures/38d19ca50f55d1046c79d7a8d74399bd.jpg" xlink:type="simple" xlink:show="embed" xlink:actuate="onLoad"/></draw:frame></text:p>
      <text:p text:style-name="Text_20_body">Leur score “valide” envoyé dans le fichier TXT sera dédoublé dans le sélectif FFTA valide mais également dans le sélectif para-archer selon la classification du para-archer.</text:p>
      <text:p text:style-name="Text_20_body">Les paramètres de la compétition doivent comporter le numéro FFTA du club dans le 2ème champ sous “Nom court”. Il sera repris dans le nom du fichier TXT.</text:p>
      <text:p text:style-name="Text_20_body">Le numéro du club organisateur 1131081 induit le nom de fichier AS1131081.txt pour un concours en salle.
Les 2 premières lettres du fichier TXT sont</text:p>
      <text:list text:style-name="List_20_1" text:continue-numbering="false">
        <text:list-item>
          <text:p text:style-name="List_20_1_Content_First"> AS pour 18m</text:p>
        </text:list-item>
        <text:list-item>
          <text:p text:style-name="List_20_1_Content"> AI pour para-18m</text:p>
        </text:list-item>
        <text:list-item>
          <text:p text:style-name="List_20_1_Content"> AT pour TAE</text:p>
        </text:list-item>
        <text:list-item>
          <text:p text:style-name="List_20_1_Content_Last"> AH pour para-TAE</text:p>
        </text:list-item>
      </text:list>
      <text:p text:style-name="Text_20_body">Pour un concours déposé au calendrier FFTA par un comité départemental et non un club, le code de l’organisateur est de la forme rrdd000
exemple: 1131000 pour le comité départemental de Haute-Garonne avec
11: code région d’Occitanie
31: numéro du département</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21:57</meta:creation-date>
    <dc:creator>Generated</dc:creator>
    <dc:date>2026-09-17T14::21:57</dc:date>
    <dc:language>en-US</dc:language>
    <meta:editing-cycles>1</meta:editing-cycles>
    <meta:editing-duration>PT0S</meta:editing-duration>
    <dc:title>ianseo:greffe1:para-archers</dc:title>
  </office:meta>
</office:document-meta>
</file>