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a112fcf42248a007994a8ac681ec65.jpg"/>
  <manifest:file-entry manifest:media-type="image/jpeg" manifest:full-path="Pictures/35cb71aa625827f5468991d8a0996d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parcours_3d"/><text:bookmark-start text:name="__RefHeading___parcours_3d_1"/><text:bookmark-start text:name="parcours_3d"/>Parcours 3D<text:bookmark-end text:name="__RefHeading___parcours_3d_1"/><text:bookmark-end text:name="parcours_3d"/></text:h>
      <text:p text:style-name="Text_20_body"><draw:frame draw:style-name="media" draw:name="0" text:anchor-type="as-char" draw:z-index="0" svg:width="28.601458333333cm" style:rel-width="100%" svg:height="2.9897916666667cm" style:rel-height="scale"><draw:image xlink:href="Pictures/1ea112fcf42248a007994a8ac681ec65.jpg" xlink:type="simple" xlink:show="embed" xlink:actuate="onLoad"/></draw:frame></text:p>
      <text:p text:style-name="Text_20_body">Dans le paramètre “Division”, les armes admises dans le <text:a xlink:type="simple" xlink:href="https://www.arc-occitanie.fr/wiki/doc/ffta/Reglements_Sportifs_Arbitrage.pdf#page=367" text:style-name="Internet_20_link" text:visited-style-name="Visited_20_Internet_20_Link">règlement sportif FFTA 3D</text:a> sont:</text:p>
      <text:list text:style-name="List_20_1" text:continue-numbering="false">
        <text:list-item>
          <text:p text:style-name="List_20_1_Content_First"> <text:span text:style-name="Strong_20_Emphasis">CL : arc nu</text:span> (en 3D la notation BB est remplacée par CL)</text:p>
        </text:list-item>
        <text:list-item>
          <text:p text:style-name="List_20_1_Content"> CO : arc à poulies nu</text:p>
        </text:list-item>
        <text:list-item>
          <text:p text:style-name="List_20_1_Content"> AD : arc droit</text:p>
        </text:list-item>
        <text:list-item>
          <text:p text:style-name="List_20_1_Content"> TL : tir libre</text:p>
        </text:list-item>
        <text:list-item>
          <text:p text:style-name="List_20_1_Content_Last"> AC : arc chasse</text:p>
        </text:list-item>
      </text:list>
      <text:p text:style-name="Text_20_body"><draw:frame draw:style-name="media" draw:name="1" text:anchor-type="as-char" draw:z-index="1" svg:width="12.673541666667cm" svg:height="7.4347916666667cm"><draw:image xlink:href="Pictures/35cb71aa625827f5468991d8a0996da8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6::13:01</meta:creation-date>
    <dc:creator>Generated</dc:creator>
    <dc:date>2026-09-17T06::13:01</dc:date>
    <dc:language>en-US</dc:language>
    <meta:editing-cycles>1</meta:editing-cycles>
    <meta:editing-duration>PT0S</meta:editing-duration>
    <dc:title>ianseo:greffe1:parcours_3d</dc:title>
  </office:meta>
</office:document-meta>
</file>