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1a6a579d7ebe4f36673b81850f1f6f.jpg"/>
  <manifest:file-entry manifest:media-type="image/jpeg" manifest:full-path="Pictures/b7dccd8d35e887f307ccb28551f3d90f.jpg"/>
  <manifest:file-entry manifest:media-type="image/jpeg" manifest:full-path="Pictures/4348b736d5e3fd0ac312f7a5525e9b9b.jpg"/>
  <manifest:file-entry manifest:media-type="image/jpeg" manifest:full-path="Pictures/7a8a6ace71c9ee1e86413bd2736ae337.jpg"/>
  <manifest:file-entry manifest:media-type="image/jpeg" manifest:full-path="Pictures/0e17361c822cf06382dc004f20b74707.jpg"/>
  <manifest:file-entry manifest:media-type="image/jpeg" manifest:full-path="Pictures/484911fc472ad636f41caf18ae542f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progression_fleches_plumes"/><text:bookmark-start text:name="__RefHeading___plumes_et_fleches_de_progression_1"/><text:bookmark-start text:name="plumes_et_fleches_de_progression"/>Plumes et Flèches de progression<text:bookmark-end text:name="__RefHeading___plumes_et_fleches_de_progression_1"/><text:bookmark-end text:name="plumes_et_fleches_de_progression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</text:p>
      <text:p text:style-name="Text_20_body">Commencer à utiliser IANSEO pour le passage de <text:a xlink:type="simple" xlink:href="https://www.arc-occitanie.fr/wiki/doc/Reglements_Sportifs_Arbitrage.pdf#page=82" text:style-name="Internet_20_link" text:visited-style-name="Visited_20_Internet_20_Link">plumes ou flèches de progression</text:a> selon les règlements sportifs est un bon moyen d'explorer l'utilisation du logiciel sans risque.</text:p>
      <text:p text:style-name="Text_20_body"><draw:frame draw:style-name="media" draw:name="0" text:anchor-type="as-char" draw:z-index="0" svg:width="10.583333333333cm" svg:height="7.9827482748275cm"><draw:image xlink:href="Pictures/e61a6a579d7ebe4f36673b81850f1f6f.jpg" xlink:type="simple" xlink:show="embed" xlink:actuate="onLoad"/></draw:frame>
<draw:frame draw:style-name="media" draw:name="1" text:anchor-type="as-char" draw:z-index="1" svg:width="7.9375cm" style:rel-width="100%" svg:height="5.6635135135135cm" style:rel-height="scale"><draw:image xlink:href="Pictures/b7dccd8d35e887f307ccb28551f3d90f.jpg" xlink:type="simple" xlink:show="embed" xlink:actuate="onLoad"/></draw:frame></text:p>
      <text:p text:style-name="Text_20_body">Le menu “<text:span text:style-name="Source_20_Text">compétition→paramètres de la compétition→information de la compétition</text:span>”, puis en bas à gauche “gestion des départs” permet de définir le nombre de volées et flèches par volées</text:p>
      <text:p text:style-name="Text_20_body"><draw:frame draw:style-name="media" draw:name="2" text:anchor-type="as-char" draw:z-index="2" svg:width="72.125416666667cm" style:rel-width="100%" svg:height="21.616458333333cm" style:rel-height="scale"><draw:image xlink:href="Pictures/4348b736d5e3fd0ac312f7a5525e9b9b.jpg" xlink:type="simple" xlink:show="embed" xlink:actuate="onLoad"/></draw:frame></text:p>
      <text:p text:style-name="Text_20_body">Le menu “<text:span text:style-name="Source_20_Text">compétition→paramètre de la compétition→gestion divisions et classe</text:span>” permet de définir les règles de passage de plumes et flèches:</text:p>
      <text:p text:style-name="Text_20_body"><draw:frame draw:style-name="media" draw:name="3" text:anchor-type="as-char" draw:z-index="3" svg:width="54.027916666667cm" style:rel-width="100%" svg:height="24.844375cm" style:rel-height="scale"><draw:image xlink:href="Pictures/7a8a6ace71c9ee1e86413bd2736ae337.jpg" xlink:type="simple" xlink:show="embed" xlink:actuate="onLoad"/></draw:frame></text:p>
      <text:p text:style-name="Text_20_body">Particularités:</text:p>
      <text:list text:style-name="List_20_1" text:continue-numbering="false">
        <text:list-item>
          <text:p text:style-name="List_20_1_Content_First"> Genre <text:span text:style-name="Source_20_Text">U</text:span> (mixte)</text:p>
        </text:list-item>
        <text:list-item>
          <text:p text:style-name="List_20_1_Content_Last"> classe d'âge entre 1 et 127 ans (pas de classe d'âge)</text:p>
        </text:list-item>
      </text:list>
      <text:p text:style-name="Text_20_body">Le menu “<text:span text:style-name="Source_20_Text">compétition→paramètre de la compétition→gestion des distances</text:span>” définit les distances et blasons:</text:p>
      <text:p text:style-name="Text_20_body"><draw:frame draw:style-name="media" draw:name="4" text:anchor-type="as-char" draw:z-index="4" svg:width="35.824583333333cm" style:rel-width="100%" svg:height="20.928541666667cm" style:rel-height="scale"><draw:image xlink:href="Pictures/0e17361c822cf06382dc004f20b74707.jpg" xlink:type="simple" xlink:show="embed" xlink:actuate="onLoad"/></draw:frame></text:p>
      <text:p text:style-name="Text_20_body">Le menu “<text:span text:style-name="Source_20_Text">compétition→paramètres de la compétition→gestion des cibles</text:span>” permet de gérer les blasons</text:p>
      <text:p text:style-name="Text_20_body"><draw:frame draw:style-name="media" draw:name="5" text:anchor-type="as-char" draw:z-index="5" svg:width="57.917291666667cm" style:rel-width="100%" svg:height="9.7102083333333cm" style:rel-height="scale"><draw:image xlink:href="Pictures/484911fc472ad636f41caf18ae542fd4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7:38</meta:creation-date>
    <dc:creator>Generated</dc:creator>
    <dc:date>2026-09-15T17::07:38</dc:date>
    <dc:language>en-US</dc:language>
    <meta:editing-cycles>1</meta:editing-cycles>
    <meta:editing-duration>PT0S</meta:editing-duration>
    <dc:title>ianseo:greffe1:progression_fleches_plumes</dc:title>
  </office:meta>
</office:document-meta>
</file>