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535ac8911560c55646e61e7b629f0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rencontre_jeunes_2012"/><text:bookmark-start text:name="__RefHeading___rencontres_jeunes_reglement_2012_1"/><text:bookmark-start text:name="rencontres_jeunes_reglement_2012"/>Rencontres jeunes règlement 2012<text:bookmark-end text:name="__RefHeading___rencontres_jeunes_reglement_2012_1"/><text:bookmark-end text:name="rencontres_jeunes_reglement_2012"/></text:h>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text:p>
      <text:p text:style-name="Text_20_body">Après une première utilisation de IANSEO pour le passage des plumes et flèches de progression, une rencontre jeunes peut être une deuxième étape dans la mise en oeuvre pratique de IANSEO.</text:p>
      <text:p text:style-name="Text_20_body">La présente configuration correspond aux rencontres jeunes du <text:a xlink:type="simple" xlink:href="https://www.arc-occitanie.fr/wiki/doc/ffta/rencontres_jeunes_novembre2012.pdf#page=2" text:style-name="Internet_20_link" text:visited-style-name="Visited_20_Internet_20_Link">manuel de l'arbitre FFTA de novembre 2012</text:a>.</text:p>
      <text:p text:style-name="Text_20_body"><draw:frame draw:style-name="media" draw:name="0" text:anchor-type="as-char" draw:z-index="0" svg:width="39.290625cm" style:rel-width="100%" svg:height="11.562291666667cm" style:rel-height="scale"><draw:image xlink:href="Pictures/57535ac8911560c55646e61e7b629f07.jpg" xlink:type="simple" xlink:show="embed" xlink:actuate="onLoad"/></draw:fram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07:58</meta:creation-date>
    <dc:creator>Generated</dc:creator>
    <dc:date>2026-09-15T17::07:58</dc:date>
    <dc:language>en-US</dc:language>
    <meta:editing-cycles>1</meta:editing-cycles>
    <meta:editing-duration>PT0S</meta:editing-duration>
    <dc:title>ianseo:greffe1:rencontre_jeunes_2012</dc:title>
  </office:meta>
</office:document-meta>
</file>