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bcbda6b79130d5a9800fe5fcc9093f6.jpg"/>
  <manifest:file-entry manifest:media-type="image/jpeg" manifest:full-path="Pictures/1e4c89cc291f437b3b813f031797ca8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anseo:greffe1:tir_18m"/><text:bookmark-start text:name="__RefHeading___tir_18m_1"/><text:bookmark-start text:name="tir_18m"/>Tir 18m<text:bookmark-end text:name="__RefHeading___tir_18m_1"/><text:bookmark-end text:name="tir_18m"/></text:h>
      <text:h text:style-name="Heading_20_2" text:outline-level="2"><text:bookmark-start text:name="__RefHeading___ajout_de_blason_-_vegas_2"/><text:bookmark-start text:name="ajout_de_blason_-_vegas"/>Ajout de blason - Vegas<text:bookmark-end text:name="__RefHeading___ajout_de_blason_-_vegas_2"/><text:bookmark-end text:name="ajout_de_blason_-_vegas"/></text:h>
      <text:p text:style-name="Text_20_body">La commande “Compétition → Paramètre de la compétition → Gérer les cibles” permet d’ajouter un type de blason, notamment les blasons triangulaires VEGAS pour tir à 18m </text:p>
      <text:p text:style-name="Text_20_body"><draw:frame draw:style-name="media" draw:name="0" text:anchor-type="as-char" draw:z-index="0" svg:width="54.186666666667cm" style:rel-width="100%" svg:height="5.6620833333333cm" style:rel-height="scale"><draw:image xlink:href="Pictures/2bcbda6b79130d5a9800fe5fcc9093f6.jpg" xlink:type="simple" xlink:show="embed" xlink:actuate="onLoad"/></draw:frame>
<draw:frame draw:style-name="media" draw:name="1" text:anchor-type="as-char" draw:z-index="1" svg:width="54.186666666667cm" style:rel-width="100%" svg:height="7.0908333333333cm" style:rel-height="scale"><draw:image xlink:href="Pictures/1e4c89cc291f437b3b813f031797ca8e.jpg" xlink:type="simple" xlink:show="embed" xlink:actuate="onLoad"/></draw:frame></text:p>
      <text:p text:style-name="Text_20_body"><text:span text:style-name="Emphasis">NB: il s’agit d’une extension “bricolée” dans la mesure où les vegas ne sont placés que pour les catégories U18, U21, S123 et ne devraient pas être proposés au jeunes U11, U13, U15CL; en attente d’une intégration standard dans les paramètres prédéfinis</text:span>.</text:p>
      <text:p text:style-name="Horizontal_20_Line"/>
      <text:p text:style-name="Text_20_body"><text:a xlink:type="simple" xlink:href="https://arc-occitanie.fr/wiki/doku.php?id=ianseo" text:style-name="Internet_20_link" text:visited-style-name="Visited_20_Internet_20_Link">IANSEO</text:a> / <text:a xlink:type="simple" xlink:href="https://arc-occitanie.fr/wiki/doku.php?id=ianseo:greffe1" text:style-name="Internet_20_link" text:visited-style-name="Visited_20_Internet_20_Link">Greffe simple</text:a> - <text:a xlink:type="simple" xlink:href="https://arc-occitanie.fr/wiki/doku.php?id=ianseo:greffe2" text:style-name="Internet_20_link" text:visited-style-name="Visited_20_Internet_20_Link">Greffe avancé</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14::24:02</meta:creation-date>
    <dc:creator>Generated</dc:creator>
    <dc:date>2026-09-17T14::24:02</dc:date>
    <dc:language>en-US</dc:language>
    <meta:editing-cycles>1</meta:editing-cycles>
    <meta:editing-duration>PT0S</meta:editing-duration>
    <dc:title>ianseo:greffe1:tir_18m</dc:title>
  </office:meta>
</office:document-meta>
</file>