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ca218f1b925ff3867e5f0e8be913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1:tir_exterieur_tae"/><text:bookmark-start text:name="__RefHeading___tir_exterieur_tae_1"/><text:bookmark-start text:name="tir_exterieur_tae"/>Tir extérieur TAE<text:bookmark-end text:name="__RefHeading___tir_exterieur_tae_1"/><text:bookmark-end text:name="tir_exterieur_tae"/></text:h>
      <text:p text:style-name="Text_20_body"><draw:frame draw:style-name="media" draw:name="0" text:anchor-type="as-char" draw:z-index="0" svg:width="27.040416666667cm" style:rel-width="100%" svg:height="3.175cm" style:rel-height="scale"><draw:image xlink:href="Pictures/0bca218f1b925ff3867e5f0e8be913a9.jpg" xlink:type="simple" xlink:show="embed" xlink:actuate="onLoad"/></draw:frame></text:p>
      <text:p text:style-name="Text_20_body">Les tirs extérieurs TAE aux distances Internationales (70m) et Nationales (50m) sont gérées dans la même compétition IANSEO.</text:p>
      <text:list text:style-name="List_20_1" text:continue-numbering="false">
        <text:list-item>
          <text:p text:style-name="List_20_1_Content_First"> Les distances <text:span text:style-name="Strong_20_Emphasis">internationales</text:span> sont notées respectivement <text:span text:style-name="Strong_20_Emphasis">F, H</text:span> pour les femmes et les hommes.</text:p>
        </text:list-item>
        <text:list-item>
          <text:p text:style-name="List_20_1_Content_Last"> Les distances <text:span text:style-name="Strong_20_Emphasis">nationales</text:span> sont notées respectivement <text:span text:style-name="Strong_20_Emphasis">W, M</text:span> pour les femmes et les hommes.</text:p>
        </text:list-item>
      </text:list>
      <text:p text:style-name="Text_20_body">exemples pour des seniors 1:</text:p>
      <text:list text:style-name="List_20_1" text:continue-numbering="false">
        <text:list-item>
          <text:p text:style-name="List_20_1_Content_First"> S1FCL femme en classique TAE International</text:p>
        </text:list-item>
        <text:list-item>
          <text:p text:style-name="List_20_1_Content"> S1HCL homme en classique TAE International</text:p>
        </text:list-item>
        <text:list-item>
          <text:p text:style-name="List_20_1_Content"> S1WCO femme en poulies TAE National</text:p>
        </text:list-item>
        <text:list-item>
          <text:p text:style-name="List_20_1_Content_Last"> S1MCO homme en poulies TAE National</text:p>
        </text:list-item>
      </text:list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32:34</meta:creation-date>
    <dc:creator>Generated</dc:creator>
    <dc:date>2026-09-17T14::32:34</dc:date>
    <dc:language>en-US</dc:language>
    <meta:editing-cycles>1</meta:editing-cycles>
    <meta:editing-duration>PT0S</meta:editing-duration>
    <dc:title>ianseo:greffe1:tir_exterieur_tae</dc:title>
  </office:meta>
</office:document-meta>
</file>