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206d393cd2f2b56b13f06431a77f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1"/><text:bookmark-start text:name="__RefHeading___ianseo_greffe_simple_1"/><text:bookmark-start text:name="ianseo_greffe_simple"/>IANSEO Greffe simple<text:bookmark-end text:name="__RefHeading___ianseo_greffe_simple_1"/><text:bookmark-end text:name="ianseo_greffe_simple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#ianseo:greffe1" text:style-name="Local_20_link" text:visited-style-name="Visited_20_Local_20_Link">Greffe simple</text:a> <text:a xlink:type="simple" xlink:href="https://arc-occitanie.fr/wiki/doku.php?id=ianseo:greffe" text:style-name="Internet_20_link" text:visited-style-name="Visited_20_Internet_20_Link">Greffe avancé</text:a></text:p>
      <text:p text:style-name="Text_20_body">Les sections du greffe simple correspondent à une gestion de greffe sans feuille de marque électronique</text:p>
      <text:p text:style-name="Horizontal_20_Line"/>
      <text:p text:style-name="Text_20_body"><text:span text:style-name="Source_20_Text">Index</text:span>
<draw:a xlink:type="simple" xlink:href="https://arc-occitanie.fr/wiki/doku.php?id=ianseo"><draw:frame draw:style-name="mediaright" draw:name="0" text:anchor-type="paragraph" draw:z-index="0" svg:width="2.6458333333333cm" style:rel-width="100%" svg:height="1.2433427318296cm" style:rel-height="scale"><draw:image xlink:href="Pictures/fe206d393cd2f2b56b13f06431a77f1a.jpg" xlink:type="simple" xlink:show="embed" xlink:actuate="onLoad"/></draw:frame></draw:a><text:a xlink:type="simple" xlink:href="https://arc-occitanie.fr/wiki/doku.php?id=ianseo" text:style-name="Internet_20_link" text:visited-style-name="Visited_20_Internet_20_Link">IANSE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02:36</meta:creation-date>
    <dc:creator>Generated</dc:creator>
    <dc:date>2026-09-15T17::02:36</dc:date>
    <dc:language>en-US</dc:language>
    <meta:editing-cycles>1</meta:editing-cycles>
    <meta:editing-duration>PT0S</meta:editing-duration>
    <dc:title>ianseo:greffe1</dc:title>
  </office:meta>
</office:document-meta>
</file>