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ea1f634cc88e1289041384eb6e1400e.jpg"/>
  <manifest:file-entry manifest:media-type="image/jpeg" manifest:full-path="Pictures/2bcbda6b79130d5a9800fe5fcc9093f6.jpg"/>
  <manifest:file-entry manifest:media-type="image/jpeg" manifest:full-path="Pictures/1e4c89cc291f437b3b813f031797ca8e.jpg"/>
  <manifest:file-entry manifest:media-type="image/jpeg" manifest:full-path="Pictures/0c761473fa0141f00971b62fdf934fc5.jpg"/>
  <manifest:file-entry manifest:media-type="image/jpeg" manifest:full-path="Pictures/f7fb4bf88151da09a6e1f11400c7f3be.jpg"/>
  <manifest:file-entry manifest:media-type="image/jpeg" manifest:full-path="Pictures/a62a6c3946ad5af2cc39fc66242d571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2:a1_preparation_avancee"/><text:bookmark-start text:name="__RefHeading___preparation_avancee_du_concours_1"/><text:bookmark-start text:name="preparation_avancee_du_concours"/>Préparation avancée du concours<text:bookmark-end text:name="__RefHeading___preparation_avancee_du_concours_1"/><text:bookmark-end text:name="preparation_avancee_du_concours"/></text:h>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 avancé</text:a></text:p>
      <text:h text:style-name="Heading_20_1" text:outline-level="1"><text:bookmark-start text:name="__RefHeading___liste_de_participants_a_charger_2"/><text:bookmark-start text:name="liste_de_participants_a_charger"/>Liste de participants à charger<text:bookmark-end text:name="__RefHeading___liste_de_participants_a_charger_2"/><text:bookmark-end text:name="liste_de_participants_a_charger"/></text:h>
      <text:p text:style-name="Text_20_body">Il est possible d’importer une liste de participants (format csv séparateur ;) avec la commande
Participants → Synchronisation des compétiteurs → chargement de liste
colonnes:</text:p>
      <text:p text:style-name="Preformatted_20_Text">1) Num Licence<text:line-break/>2) Départ<text:line-break/>3) Division<text:line-break/>4) Classe<text:line-break/>5) Cible<text:line-break/>6) Individuel - Qualifications<text:line-break/>7) Équipes - Qualifications<text:line-break/>8) Finale Ind.<text:line-break/>9) Team Events<text:line-break/>10) Final par équipe mixte<text:line-break/>11) Nom de Famille<text:line-break/>12) Nom<text:line-break/>13) Genre<text:line-break/>14) Clubs / Pays<text:line-break/>15) Nom du Club/pays<text:line-break/>16) Date de naissance<text:line-break/>17) Catégorie<text:line-break/>18) Clubs / Pays 2<text:line-break/>19) Nom du Club/pays 2<text:line-break/>20) Clubs / Pays 3<text:line-break/>21) Nom du Club/pays 3</text:p>
      <text:p text:style-name="Text_20_body"><draw:frame draw:style-name="media" draw:name="0" text:anchor-type="as-char" draw:z-index="0" svg:width="54.186666666667cm" style:rel-width="100%" svg:height="23.151041666667cm" style:rel-height="scale"><draw:image xlink:href="Pictures/aea1f634cc88e1289041384eb6e1400e.jpg" xlink:type="simple" xlink:show="embed" xlink:actuate="onLoad"/></draw:frame></text:p>
      <text:p text:style-name="Text_20_body">Pour changer le type de blason pour un archer à partir d'un fichier csv il faut utiliser les “special imports”.
Ce sont les codes qui sont à droite sur la page d'import.
Là il faut utiliser le code ##TARGET##
Pour le 2x18m il faut mettre 4 en code blason pour passer en tri-spot (40cm ou 60cm).
Ci-joint un exemple de fichier csv à utiliser pour mettre à jour le type de blason (caractère TAB de tabulation entre champs):</text:p>
      <text:p text:style-name="Preformatted_20_Text">##TARGET##<text:tab/>0877343J<text:tab/>CL<text:tab/>S3H<text:tab/>4<text:line-break/>##TARGET##<text:tab/>0043370S<text:tab/>CL<text:tab/>U15H<text:tab/>4</text:p>
      <text:h text:style-name="Heading_20_2" text:outline-level="2"><text:bookmark-start text:name="__RefHeading___ajout_de_blason_-_vegas_3"/><text:bookmark-start text:name="ajout_de_blason_-_vegas"/>Ajout de blason - Vegas<text:bookmark-end text:name="__RefHeading___ajout_de_blason_-_vegas_3"/><text:bookmark-end text:name="ajout_de_blason_-_vegas"/></text:h>
      <text:p text:style-name="Text_20_body">La commande “Compétition → Paramètre de la compétition → Gérer les cibles” permet d’ajouter un type de blason, notamment les blasons triangulaires VEGAS pour tir à 18m </text:p>
      <text:p text:style-name="Text_20_body"><draw:frame draw:style-name="media" draw:name="1" text:anchor-type="as-char" draw:z-index="1" svg:width="54.186666666667cm" style:rel-width="100%" svg:height="5.6620833333333cm" style:rel-height="scale"><draw:image xlink:href="Pictures/2bcbda6b79130d5a9800fe5fcc9093f6.jpg" xlink:type="simple" xlink:show="embed" xlink:actuate="onLoad"/></draw:frame>
<draw:frame draw:style-name="media" draw:name="2" text:anchor-type="as-char" draw:z-index="2" svg:width="54.186666666667cm" style:rel-width="100%" svg:height="7.0908333333333cm" style:rel-height="scale"><draw:image xlink:href="Pictures/1e4c89cc291f437b3b813f031797ca8e.jpg" xlink:type="simple" xlink:show="embed" xlink:actuate="onLoad"/></draw:frame></text:p>
      <text:p text:style-name="Text_20_body"><text:span text:style-name="Emphasis">NB: il s’agit d’une extension “bricolée” dans la mesure où les vegas ne sont placés que pour les catégories U18, U21, S123 et ne devraient pas être proposés au jeunes U11, U13, U15CL; en attente d’une intégration standard dans les paramètres prédéfinis</text:span>.</text:p>
      <text:h text:style-name="Heading_20_1" text:outline-level="1"><text:bookmark-start text:name="__RefHeading___publication_en_ligne_sur_ianseo.net_4"/><text:bookmark-start text:name="publication_en_ligne_sur_ianseo.net"/>Publication en ligne sur ianseo.net<text:bookmark-end text:name="__RefHeading___publication_en_ligne_sur_ianseo.net_4"/><text:bookmark-end text:name="publication_en_ligne_sur_ianseo.net"/></text:h>
      <text:p text:style-name="Text_20_body">La commande “Compétition→ Envoyer à ianseo.net→ saisie des codes en ligne” permet de publier sur ianseo.net les informations de la compétition (mandat, liste des archers, cibles, résultats…).
Si le code n’a pas été demandé, cliquer sur “demander un code en ligne”</text:p>
      <text:p text:style-name="Text_20_body"><draw:frame draw:style-name="media" draw:name="3" text:anchor-type="as-char" draw:z-index="3" svg:width="33.760833333333cm" style:rel-width="100%" svg:height="18.25625cm" style:rel-height="scale"><draw:image xlink:href="Pictures/0c761473fa0141f00971b62fdf934fc5.jpg" xlink:type="simple" xlink:show="embed" xlink:actuate="onLoad"/></draw:frame></text:p>
      <text:p text:style-name="Text_20_body">Quand le code à été transmis, la fenêtre est</text:p>
      <text:p text:style-name="Text_20_body"><draw:frame draw:style-name="media" draw:name="4" text:anchor-type="as-char" draw:z-index="4" svg:width="37.835416666667cm" style:rel-width="100%" svg:height="6.35cm" style:rel-height="scale"><draw:image xlink:href="Pictures/f7fb4bf88151da09a6e1f11400c7f3be.jpg" xlink:type="simple" xlink:show="embed" xlink:actuate="onLoad"/></draw:frame></text:p>
      <text:p text:style-name="Text_20_body">Une fois le code entré avec le mot de passe, il est possible de publier les informations du concours en ligne (“Compétition→ Envoyer à ianseo.net→ envoyer”):</text:p>
      <text:p text:style-name="Text_20_body"><draw:frame draw:style-name="media" draw:name="5" text:anchor-type="as-char" draw:z-index="5" svg:width="37.994166666667cm" style:rel-width="100%" svg:height="15.689791666667cm" style:rel-height="scale"><draw:image xlink:href="Pictures/a62a6c3946ad5af2cc39fc66242d571e.jpg" xlink:type="simple" xlink:show="embed" xlink:actuate="onLoad"/></draw:frame></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25:28</meta:creation-date>
    <dc:creator>Generated</dc:creator>
    <dc:date>2026-09-17T14::25:28</dc:date>
    <dc:language>en-US</dc:language>
    <meta:editing-cycles>1</meta:editing-cycles>
    <meta:editing-duration>PT0S</meta:editing-duration>
    <dc:title>ianseo:greffe2:a1_preparation_avancee</dc:title>
  </office:meta>
</office:document-meta>
</file>