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8d6006ef6b7ca6b87fd3d8f351d486.jpg"/>
  <manifest:file-entry manifest:media-type="image/jpeg" manifest:full-path="Pictures/e7fd8b0659738541216ecb1e68cfbbfd.jpg"/>
  <manifest:file-entry manifest:media-type="image/jpeg" manifest:full-path="Pictures/c67b70038a23d1c987733ff638be0edd.jpg"/>
  <manifest:file-entry manifest:media-type="image/jpeg" manifest:full-path="Pictures/c4d11dc48ffb04fccf50b8a980e89329.jpg"/>
  <manifest:file-entry manifest:media-type="image/jpeg" manifest:full-path="Pictures/7506a8fec10b93a7d5df3c1c507a32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2:a2_adresse_ip"/><text:bookmark-start text:name="__RefHeading___relever_adresse_ip_1"/><text:bookmark-start text:name="relever_adresse_ip"/>Relever adresse IP<text:bookmark-end text:name="__RefHeading___relever_adresse_ip_1"/><text:bookmark-end text:name="relever_adresse_ip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 avancé</text:a></text:p>
      <text:p text:style-name="Text_20_body">Connaître l'adresse IP de l'ordinateur connecté à un routeur est nécessaire pour utiliser</text:p>
      <text:list text:style-name="List_20_1" text:continue-numbering="false">
        <text:list-item>
          <text:p text:style-name="List_20_1_Content_First"> <text:a xlink:type="simple" xlink:href="https://arc-occitanie.fr/wiki/doku.php?id=ianseo:greffe2:as_scorekeeper_ng" text:style-name="Internet_20_link" text:visited-style-name="Visited_20_Internet_20_Link">Scorekeeper</text:a>, logiciel de saisie de feuilles de marques (paramétrage compétition, url)</text:p>
        </text:list-item>
        <text:list-item>
          <text:p text:style-name="List_20_1_Content_Last"> un ou plusieurs <text:a xlink:type="simple" xlink:href="https://arc-occitanie.fr/wiki/doku.php?id=ianseo:greffe2:a2_deux_ordinateurs" text:style-name="Internet_20_link" text:visited-style-name="Visited_20_Internet_20_Link">ordinateurs connectés au greffe</text:a> (double saisie, affichages secondaire)</text:p>
        </text:list-item>
      </text:list>
      <text:p text:style-name="Text_20_body">Sur un réseau local de type box Internet, l’IP réseau est en général de la forme “192.168.0.n”</text:p>
      <text:p text:style-name="Text_20_body">Sur le routeur dédié Ubiquity <text:a xlink:type="simple" xlink:href="https://arc-occitanie.fr/wiki/doku.php?id=ianseo:materiel:edgerouteur_loco_branchement" text:style-name="Internet_20_link" text:visited-style-name="Visited_20_Internet_20_Link">Edgerouter X SFP</text:a>, le CD31arc  a programmé l’IP “10.125.100.n”, “n” est un numéro attribué par le serveur à l’ordinateur dont la valeur est révélée par la commande “ip a” ou ifconfig (Linux) ou ipconfig (Windows)</text:p>
      <text:h text:style-name="Heading_20_3" text:outline-level="3"><text:bookmark-start text:name="__RefHeading___sous_linux_2"/><text:bookmark-start text:name="sous_linux"/>Sous Linux<text:bookmark-end text:name="__RefHeading___sous_linux_2"/><text:bookmark-end text:name="sous_linux"/></text:h>
      <text:p text:style-name="Text_20_body">Dans le terminal, lancer la commande <text:span text:style-name="Source_20_Text"><text:span text:style-name="Strong_20_Emphasis">ip a</text:span></text:span> </text:p>
      <text:p text:style-name="Text_20_body"><draw:frame draw:style-name="media" draw:name="0" text:anchor-type="as-char" draw:z-index="0" svg:width="25.056041666667cm" style:rel-width="100%" svg:height="13.49375cm" style:rel-height="scale"><draw:image xlink:href="Pictures/c88d6006ef6b7ca6b87fd3d8f351d486.jpg" xlink:type="simple" xlink:show="embed" xlink:actuate="onLoad"/></draw:frame></text:p>
      <text:p text:style-name="Text_20_body">ou commande alternative <text:span text:style-name="Strong_20_Emphasis">ifconfig</text:span> (obsolète)</text:p>
      <text:p text:style-name="Text_20_body"><draw:frame draw:style-name="media" draw:name="1" text:anchor-type="as-char" draw:z-index="1" svg:width="19.341041666667cm" style:rel-width="100%" svg:height="19.341041666667cm" style:rel-height="scale"><draw:image xlink:href="Pictures/e7fd8b0659738541216ecb1e68cfbbfd.jpg" xlink:type="simple" xlink:show="embed" xlink:actuate="onLoad"/></draw:frame></text:p>
      <text:h text:style-name="Heading_20_3" text:outline-level="3"><text:bookmark-start text:name="__RefHeading___sous_windows_3"/><text:bookmark-start text:name="sous_windows"/>Sous Windows<text:bookmark-end text:name="__RefHeading___sous_windows_3"/><text:bookmark-end text:name="sous_windows"/></text:h>
      <text:p text:style-name="Text_20_body">dans les “Paramètres”, menu “Réseau et Internet &gt; WiFi “</text:p>
      <text:p text:style-name="Text_20_body"><draw:frame draw:style-name="media" draw:name="2" text:anchor-type="as-char" draw:z-index="2" svg:width="36.459583333333cm" style:rel-width="100%" svg:height="19.605625cm" style:rel-height="scale"><draw:image xlink:href="Pictures/c67b70038a23d1c987733ff638be0edd.jpg" xlink:type="simple" xlink:show="embed" xlink:actuate="onLoad"/></draw:frame></text:p>
      <text:p text:style-name="Text_20_body">Relever l’adresse IPv4; dans l’exemple ci-dessus “192.168.0.6”</text:p>
      <text:p text:style-name="Text_20_body">Alternativement, lancer l’invite de commande (dans barre à bas à gauche de l’écran), cmd</text:p>
      <text:p text:style-name="Text_20_body"><draw:frame draw:style-name="media" draw:name="3" text:anchor-type="as-char" draw:z-index="3" svg:width="21.854583333333cm" style:rel-width="100%" svg:height="21.193125cm" style:rel-height="scale"><draw:image xlink:href="Pictures/c4d11dc48ffb04fccf50b8a980e89329.jpg" xlink:type="simple" xlink:show="embed" xlink:actuate="onLoad"/></draw:frame></text:p>
      <text:p text:style-name="Text_20_body">Puis lancer la commande <text:span text:style-name="Strong_20_Emphasis">ipconfig</text:span> ou ipconfig /all (détaillée)</text:p>
      <text:p text:style-name="Text_20_body"><draw:frame draw:style-name="media" draw:name="4" text:anchor-type="as-char" draw:z-index="4" svg:width="21.007916666667cm" style:rel-width="100%" svg:height="23.124583333333cm" style:rel-height="scale"><draw:image xlink:href="Pictures/7506a8fec10b93a7d5df3c1c507a32af.jpg" xlink:type="simple" xlink:show="embed" xlink:actuate="onLoad"/></draw:frame></text:p>
      <text:p text:style-name="Text_20_body">information indiquée avec la commande DOS “cmd &gt; ipconfig /all” sur la ligne
Adresse IPv4. . . . . . . . . . . . . .: 192.168.0.6(préféré)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19:33</meta:creation-date>
    <dc:creator>Generated</dc:creator>
    <dc:date>2026-09-17T14::19:33</dc:date>
    <dc:language>en-US</dc:language>
    <meta:editing-cycles>1</meta:editing-cycles>
    <meta:editing-duration>PT0S</meta:editing-duration>
    <dc:title>ianseo:greffe2:a2_adresse_ip</dc:title>
  </office:meta>
</office:document-meta>
</file>