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20b3b995fbd819e9e23aa776e89548.jpg"/>
  <manifest:file-entry manifest:media-type="image/jpeg" manifest:full-path="Pictures/52e7a85ad9e12dbce149c95b474e9fc8.jpg"/>
  <manifest:file-entry manifest:media-type="image/jpeg" manifest:full-path="Pictures/41c2e538d1ca46093a496f6c9671a8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a2_deux_ordinateurs"/><text:bookmark-start text:name="__RefHeading___plusieurs_ordinateurs_en_double_saisie_1"/><text:bookmark-start text:name="plusieurs_ordinateurs_en_double_saisie"/>Plusieurs ordinateurs en double saisie<text:bookmark-end text:name="__RefHeading___plusieurs_ordinateurs_en_double_saisie_1"/><text:bookmark-end text:name="plusieurs_ordinateurs_en_double_saisie"/></text:h>
      <text:p text:style-name="Text_20_body"><text:a xlink:type="simple" xlink:href="https://arc-occitanie.fr/wiki/doku.php?id=ianseo" text:style-name="Internet_20_link" text:visited-style-name="Visited_20_Internet_20_Link">IANSEO</text:a> / 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  <text:p text:style-name="Text_20_body">Prérequis: ordinateur du greffe en réseau</text:p>
      <text:p text:style-name="Text_20_body">Sur l’ordinateur PC1 du greffe, <text:a xlink:type="simple" xlink:href="https://arc-occitanie.fr/wiki/doku.php?id=ianseo:greffe2:a2_adresse_ip" text:style-name="Internet_20_link" text:visited-style-name="Visited_20_Internet_20_Link">relever son adresse IP</text:a>;
Sur un autre ordinateur PC2 connecté sur le même routeur que l’ordinateur PC1 du greffe, lancer le navigateur et indiquer l’IPv4 du PC1; l’interface IANSEO apparaît sur PC2; les données stockées sur PC1 seront lues et modifiées par l’ordinateur PC2.
IANSEO n’a pas besoin d’être installé sur PC2; les deux ordinateurs peuvent fonctionner avec des systèmes d’exploitation différents.</text:p>
      <text:p text:style-name="Text_20_body"><draw:frame draw:style-name="media" draw:name="0" text:anchor-type="as-char" draw:z-index="0" svg:width="50.561875cm" style:rel-width="100%" svg:height="19.420416666667cm" style:rel-height="scale"><draw:image xlink:href="Pictures/0c20b3b995fbd819e9e23aa776e89548.jpg" xlink:type="simple" xlink:show="embed" xlink:actuate="onLoad"/></draw:frame></text:p>
      <text:p text:style-name="Text_20_body">Exemple ci-dessus:</text:p>
      <text:list text:style-name="List_20_1" text:continue-numbering="false">
        <text:list-item>
          <text:p text:style-name="List_20_1_Content_First"> à gauche, PC1 du greffe Linux Mint sur localhost/ianseo (IPv4 192.168.0.19), son <text:a xlink:type="simple" xlink:href="https://arc-occitanie.fr/wiki/doku.php?id=ianseo:greffe2:a2_adresse_ip" text:style-name="Internet_20_link" text:visited-style-name="Visited_20_Internet_20_Link">adresse IP</text:a> sur réseau</text:p>
        </text:list-item>
        <text:list-item>
          <text:p text:style-name="List_20_1_Content_Last"> à droite, PC2 secondaire Windows 11 connecté sur  <text:a xlink:type="simple" xlink:href="http://192.168.0.19/ianseo" text:style-name="Internet_20_link" text:visited-style-name="Visited_20_Internet_20_Link">http://192.168.0.19/ianseo</text:a></text:p>
        </text:list-item>
      </text:list>
      <text:h text:style-name="Heading_20_1" text:outline-level="1"><text:bookmark-start text:name="__RefHeading___droit_d_acces_du_pc_secondaire_2"/><text:bookmark-start text:name="droit_d_acces_du_pc_secondaire"/>Droit d’accès du PC secondaire<text:bookmark-end text:name="__RefHeading___droit_d_acces_du_pc_secondaire_2"/><text:bookmark-end text:name="droit_d_acces_du_pc_secondaire"/></text:h>
      <text:p text:style-name="Text_20_body">Commande “<text:span text:style-name="Source_20_Text">Compétition → protection Ianseo → Configuration des verrouillages</text:span>”
Le PC secondaire a accès au serveur avec les services autorisés par le PC serveur qui précise les droits par IP dans la colonne Accès IP (v4)</text:p>
      <text:p text:style-name="Text_20_body"><draw:frame draw:style-name="media" draw:name="1" text:anchor-type="as-char" draw:z-index="1" svg:width="50.8cm" style:rel-width="100%" svg:height="28.575cm" style:rel-height="scale"><draw:image xlink:href="Pictures/52e7a85ad9e12dbce149c95b474e9fc8.jpg" xlink:type="simple" xlink:show="embed" xlink:actuate="onLoad"/></draw:frame></text:p>
      <text:h text:style-name="Heading_20_1" text:outline-level="1"><text:bookmark-start text:name="__RefHeading___deblocage_d_un_concours_3"/><text:bookmark-start text:name="deblocage_d_un_concours"/>Déblocage d’un concours<text:bookmark-end text:name="__RefHeading___deblocage_d_un_concours_3"/><text:bookmark-end text:name="deblocage_d_un_concours"/></text:h>
      <text:p text:style-name="Text_20_body">Commande “Compétition → Protection Ianseo → Configuration des verrouillages”
Le concours doit être débloqué pour modifier sa configuration, notamment pour indiquer url (IP pour connexion avec smartphones).</text:p>
      <text:p text:style-name="Text_20_body">Le panneau en <text:span text:style-name="Strong_20_Emphasis">configuration “débloquée” est</text:span></text:p>
      <text:p text:style-name="Text_20_body"><draw:frame draw:style-name="media" draw:name="2" text:anchor-type="as-char" draw:z-index="2" svg:width="33.046458333333cm" style:rel-width="100%" svg:height="12.329583333333cm" style:rel-height="scale"><draw:image xlink:href="Pictures/41c2e538d1ca46093a496f6c9671a803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6:36</meta:creation-date>
    <dc:creator>Generated</dc:creator>
    <dc:date>2026-09-17T14::16:36</dc:date>
    <dc:language>en-US</dc:language>
    <meta:editing-cycles>1</meta:editing-cycles>
    <meta:editing-duration>PT0S</meta:editing-duration>
    <dc:title>ianseo:greffe2:a2_deux_ordinateurs</dc:title>
  </office:meta>
</office:document-meta>
</file>