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53975367d94168ae8f0447204570f4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nseo:greffe2:a2_preparation_scorekeeper"/><text:bookmark-start text:name="__RefHeading___a.2_preparation_pour_scorekeeper_ng_1"/><text:bookmark-start text:name="a.2_preparation_pour_scorekeeper_ng"/>A.2 Préparation pour ScoreKeeper NG<text:bookmark-end text:name="__RefHeading___a.2_preparation_pour_scorekeeper_ng_1"/><text:bookmark-end text:name="a.2_preparation_pour_scorekeeper_ng"/></text:h>
      <text:p text:style-name="Text_20_body"><text:a xlink:type="simple" xlink:href="https://arc-occitanie.fr/wiki/doku.php?id=ianseo" text:style-name="Internet_20_link" text:visited-style-name="Visited_20_Internet_20_Link">IANSEO</text:a> / <text:a xlink:type="simple" xlink:href="https://arc-occitanie.fr/wiki/doku.php?id=ianseo:greffe2" text:style-name="Internet_20_link" text:visited-style-name="Visited_20_Internet_20_Link">Greffe avancé</text:a></text:p>
      <text:p text:style-name="Horizontal_20_Line"/>
      <text:p text:style-name="Text_20_body">Cette section n'est pertinente que pour les concours utilisant des appareils mobiles pour la saisie électronique des feuilles de marque. Une feuille de marque papier doit cependant toujours être utilisée (règlement <text:a xlink:type="simple" xlink:href="https://www.arc-occitanie.fr/doc/ffta/Reglements_Sportifs_Arbitrage.pdf#page=148" text:style-name="Internet_20_link" text:visited-style-name="Visited_20_Internet_20_Link">FFTA B.6.4.1</text:a>) et par conséquent imprimée avec un QR code pour l'appariement d'un smartphone utilisé pour chaque cible.</text:p>
      <text:p text:style-name="Text_20_body">Pour la assurer la concentration des archers sur le pas de tir, les smartphones sont de préférence en mode avion; leur wifi est connecté au réseau wifi local du concours pour transmettre les scores au greffe.</text:p>
      <text:h text:style-name="Heading_20_2" text:outline-level="2"><text:bookmark-start text:name="__RefHeading___utilisation_de_smartphones_2"/><text:bookmark-start text:name="utilisation_de_smartphones"/>Utilisation de smartphones<text:bookmark-end text:name="__RefHeading___utilisation_de_smartphones_2"/><text:bookmark-end text:name="utilisation_de_smartphones"/></text:h>
      <text:p text:style-name="Text_20_body"><text:span text:style-name="Emphasis">Extrait des règlements sportifs FFTA</text:span> <text:a xlink:type="simple" xlink:href="https://www.arc-occitanie.fr/doc/ffta/Reglements_Sportifs_Arbitrage.pdf#page=96" text:style-name="Internet_20_link" text:visited-style-name="Visited_20_Internet_20_Link">I G.4</text:a>  ''Sauf pour les disciplines de parcours, les appareils mobiles tels que les téléphones portables sont autorisés devant la ligne d'attente. Un logiciel permettant simplement à l'athlète de tracer les impacts de la flèche sur la cible comme il le ferait sur du papier imprimé utilisé dans le même but est autorisé. ''
<draw:a xlink:type="simple" xlink:href="https://play.google.com/store/apps/details?id=net.ianseo.scorekeeperng"><draw:frame draw:style-name="mediaright" draw:name="0" text:anchor-type="paragraph" draw:z-index="0" svg:width="1.6933333333333cm" svg:height="1.6933333333333cm"><draw:image xlink:href="Pictures/253975367d94168ae8f0447204570f49.jpg" xlink:type="simple" xlink:show="embed" xlink:actuate="onLoad"/></draw:frame></draw:a> </text:p>
      <text:p text:style-name="Text_20_body"><text:span text:style-name="Strong_20_Emphasis">Téléchargement de l'application Scorekeeper NG sur smartphone</text:span></text:p>
      <text:p text:style-name="Text_20_body"><text:a xlink:type="simple" xlink:href="https://play.google.com/store/apps/details?id=net.ianseo.scorekeeperng" text:style-name="Internet_20_link" text:visited-style-name="Visited_20_Internet_20_Link">https://play.google.com/store/apps/details?id=net.ianseo.scorekeeperng</text:a></text:p>
      <text:h text:style-name="Heading_20_2" text:outline-level="2"><text:bookmark-start text:name="__RefHeading___parametrage_du_concours_au_greffe_3"/><text:bookmark-start text:name="parametrage_du_concours_au_greffe"/>Paramétrage du concours au greffe<text:bookmark-end text:name="__RefHeading___parametrage_du_concours_au_greffe_3"/><text:bookmark-end text:name="parametrage_du_concours_au_greffe"/></text:h>
      <text:p text:style-name="Text_20_body">Pour configurer les smartphone, il faut ajuster l’URL indiquée sur le panneau “Compétition→paramètres de la compétition →information de la compétition”</text:p>
      <text:p text:style-name="Text_20_body">champ “Url du serveur (incluant le protocole et le port si différent de 80 )”</text:p>
      <text:p text:style-name="Text_20_body">Relever l'<text:a xlink:type="simple" xlink:href="https://arc-occitanie.fr/wiki/doku.php?id=ianseo:greffe2:a2_adresse_ip" text:style-name="Internet_20_link" text:visited-style-name="Visited_20_Internet_20_Link">adresse IP</text:a> de l'ordinateur du greffe.</text:p>
      <text:p text:style-name="Text_20_body">Sur un réseau local de type box Internet, l’IP réseau est en général de la forme “192.168.0.n”</text:p>
      <text:p text:style-name="Text_20_body">Sur le routeur dédié Ubiquity, le CD31arc  a programmé l’IP “10.125.100.n”, “n” est un numéro attribué par le serveur à l’ordinateur dont la valeur est révélée par la commande “ip a” ou ifconfig (Linux) ou ipconfig (Windows)</text:p>
      <text:p text:style-name="Text_20_body">Si l'adresse IP est <text:span text:style-name="Source_20_Text">10.125.100.163</text:span>, alors </text:p>
      <text:p text:style-name="Text_20_body">- la page <text:a xlink:type="simple" xlink:href="http://localhost/ianseo" text:style-name="Internet_20_link" text:visited-style-name="Visited_20_Internet_20_Link">http://localhost/ianseo</text:a> sera identique à http://<text:span text:style-name="Source_20_Text">10.125.100.163</text:span>/ianseo  </text:p>
      <text:p text:style-name="Text_20_body">- indiquer dans le paramétrage de la compétition IANSEO l’Url du serveur: http://<text:span text:style-name="Source_20_Text">10.125.100.163</text:span>/  </text:p>
      <text:p text:style-name="Text_20_body">Saisie avec scorekeeper NG
La commande “Qualification→impression des feuilles de marque” avec le QR-code pour ianseo pour une départ, une distance</text:p>
      <text:p text:style-name="Text_20_body">génère le fichier PDF des feuilles de marque pour la volée en cours avec un QR-code par cible
(Option avancée: il est possible de regrouper les saisies de plusieurs cibles sur un même smartphone “ISk→regroupement de périphériques”)
Sur un smartphone, lancer scorekeeper, menu “Start page→setup app using à QR code”.
Flasher le QR-code de la cible, cliquer sur “Save”</text:p>
      <text:p text:style-name="Horizontal_20_Line"/>
      <text:p text:style-name="Text_20_body"><text:a xlink:type="simple" xlink:href="https://arc-occitanie.fr/wiki/doku.php?id=ianseo" text:style-name="Internet_20_link" text:visited-style-name="Visited_20_Internet_20_Link">IANSEO</text:a> / <text:a xlink:type="simple" xlink:href="https://arc-occitanie.fr/wiki/doku.php?id=ianseo:greffe2" text:style-name="Internet_20_link" text:visited-style-name="Visited_20_Internet_20_Link">Greff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17::05:08</meta:creation-date>
    <dc:creator>Generated</dc:creator>
    <dc:date>2026-09-15T17::05:08</dc:date>
    <dc:language>en-US</dc:language>
    <meta:editing-cycles>1</meta:editing-cycles>
    <meta:editing-duration>PT0S</meta:editing-duration>
    <dc:title>ianseo:greffe2:a2_preparation_scorekeeper</dc:title>
  </office:meta>
</office:document-meta>
</file>