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41308381120461a42315896188bcff.jpg"/>
  <manifest:file-entry manifest:media-type="image/jpeg" manifest:full-path="Pictures/ee90e69a2bf9e9d21cf59c08024deff1.jpg"/>
  <manifest:file-entry manifest:media-type="image/jpeg" manifest:full-path="Pictures/2bee792ace02bf77a4a3a4230e1685ee.jpg"/>
  <manifest:file-entry manifest:media-type="image/jpeg" manifest:full-path="Pictures/f1554a6e67f29f29a0de198172a318b3.jpg"/>
  <manifest:file-entry manifest:media-type="image/jpeg" manifest:full-path="Pictures/0fde39deceb9abd93965e9a886e42971.jpg"/>
  <manifest:file-entry manifest:media-type="image/jpeg" manifest:full-path="Pictures/78f26c747432e22ab508d810edaa6665.jpg"/>
  <manifest:file-entry manifest:media-type="image/jpeg" manifest:full-path="Pictures/e32c9bd8b6e341bf4d3b0372c143ebc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2:a3_sortie_tv"/><text:bookmark-start text:name="__RefHeading___sortie_tv_1"/><text:bookmark-start text:name="sortie_tv"/>Sortie TV<text:bookmark-end text:name="__RefHeading___sortie_tv_1"/><text:bookmark-end text:name="sortie_tv"/></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 avancé</text:a></text:p>
      <text:h text:style-name="Heading_20_1" text:outline-level="1"><text:bookmark-start text:name="__RefHeading___creer_une_regle_sortie_tv_2"/><text:bookmark-start text:name="creer_une_regle_sortie_tv"/>créer une règle sortie TV<text:bookmark-end text:name="__RefHeading___creer_une_regle_sortie_tv_2"/><text:bookmark-end text:name="creer_une_regle_sortie_tv"/></text:h>
      <text:p text:style-name="Text_20_body">IANSEO permet d’afficher sur un ou plusieurs écrans ou vidéo-projecteurs une ou plusieurs affichage en cours de concours, par exemple, la liste des participants, les classements en cours sur un ou tous les départs, le tour de classification…
Télécharger: exemples de sorties TV au format .json <text:a xlink:type="simple" xlink:href="https://arc-occitanie.fr/wiki/lib/exe/fetch.php?media=ianseo:tvrules_tacarc18_202411_json.zip" text:style-name="Internet_20_link" text:visited-style-name="Visited_20_Internet_20_Link">tvrules_tacarc18_202411_json.zip</text:a>.</text:p>
      <text:p text:style-name="Text_20_body">Pour créer ou éditer une règle de sortie TV, lancer la commande “Sorties &gt; Sortie TV”</text:p>
      <text:p text:style-name="Text_20_body">Pour créer une sortie, indiquer un nom de règle (exemple: participant, classement) et cliquer sur le bouton “Nouvelle règle”</text:p>
      <text:p text:style-name="Text_20_body"><draw:frame draw:style-name="media" draw:name="0" text:anchor-type="as-char" draw:z-index="0" svg:width="54.186666666667cm" style:rel-width="100%" svg:height="10.054166666667cm" style:rel-height="scale"><draw:image xlink:href="Pictures/ed41308381120461a42315896188bcff.jpg" xlink:type="simple" xlink:show="embed" xlink:actuate="onLoad"/></draw:frame></text:p>
      <text:p text:style-name="Text_20_body">définir le type de sortie dans le panneau qui apparaît:</text:p>
      <text:p text:style-name="Text_20_body"><draw:frame draw:style-name="media" draw:name="1" text:anchor-type="as-char" draw:z-index="1" svg:width="54.186666666667cm" style:rel-width="100%" svg:height="31.90875cm" style:rel-height="scale"><draw:image xlink:href="Pictures/ee90e69a2bf9e9d21cf59c08024deff1.jpg" xlink:type="simple" xlink:show="embed" xlink:actuate="onLoad"/></draw:frame>
<draw:frame draw:style-name="media" draw:name="2" text:anchor-type="as-char" draw:z-index="2" svg:width="30.63875cm" style:rel-width="100%" svg:height="18.57375cm" style:rel-height="scale"><draw:image xlink:href="Pictures/2bee792ace02bf77a4a3a4230e1685ee.jpg" xlink:type="simple" xlink:show="embed" xlink:actuate="onLoad"/></draw:frame></text:p>
      <text:p text:style-name="Text_20_body">À droite de “Page de sélection”, choisir un type de sortie.</text:p>
      <text:p text:style-name="Text_20_body">Pour afficher une sortie, dans le panneau “Règles soumises pour la sortie TV”, cliquer sur le nom de la règle dans la colonne après celle de la “Date”:
les options sont [Version légère] ou [Page CSS] plus riche et plus contrastée</text:p>
      <text:p text:style-name="Text_20_body"><draw:frame draw:style-name="media" draw:name="3" text:anchor-type="as-char" draw:z-index="3" svg:width="30.63875cm" style:rel-width="100%" svg:height="18.57375cm" style:rel-height="scale"><draw:image xlink:href="Pictures/2bee792ace02bf77a4a3a4230e1685ee.jpg" xlink:type="simple" xlink:show="embed" xlink:actuate="onLoad"/></draw:frame></text:p>
      <text:p text:style-name="Text_20_body">exemple pour participants:</text:p>
      <text:p text:style-name="Text_20_body"><draw:frame draw:style-name="media" draw:name="4" text:anchor-type="as-char" draw:z-index="4" svg:width="30.63875cm" style:rel-width="100%" svg:height="18.57375cm" style:rel-height="scale"><draw:image xlink:href="Pictures/f1554a6e67f29f29a0de198172a318b3.jpg" xlink:type="simple" xlink:show="embed" xlink:actuate="onLoad"/></draw:frame></text:p>
      <text:p text:style-name="Text_20_body">Exemple pour classements:</text:p>
      <text:p text:style-name="Text_20_body"><draw:frame draw:style-name="media" draw:name="5" text:anchor-type="as-char" draw:z-index="5" svg:width="36.142083333333cm" style:rel-width="100%" svg:height="20.32cm" style:rel-height="scale"><draw:image xlink:href="Pictures/0fde39deceb9abd93965e9a886e42971.jpg" xlink:type="simple" xlink:show="embed" xlink:actuate="onLoad"/></draw:frame></text:p>
      <text:h text:style-name="Heading_20_1" text:outline-level="1"><text:bookmark-start text:name="__RefHeading___sorties_tv_css_3"/><text:bookmark-start text:name="sorties_tv_css"/>sorties TV CSS<text:bookmark-end text:name="__RefHeading___sorties_tv_css_3"/><text:bookmark-end text:name="sorties_tv_css"/></text:h>
      <text:p text:style-name="Text_20_body">Les sorties avec l’option [Page CSS] sont plus contrastées:</text:p>
      <text:p text:style-name="Text_20_body"><draw:frame draw:style-name="media" draw:name="6" text:anchor-type="as-char" draw:z-index="6" svg:width="35.71875cm" style:rel-width="100%" svg:height="16.35125cm" style:rel-height="scale"><draw:image xlink:href="Pictures/78f26c747432e22ab508d810edaa6665.jpg" xlink:type="simple" xlink:show="embed" xlink:actuate="onLoad"/></draw:frame></text:p>
      <text:h text:style-name="Heading_20_1" text:outline-level="1"><text:bookmark-start text:name="__RefHeading___ecran_secondaire_ou_video-projecteur_4"/><text:bookmark-start text:name="ecran_secondaire_ou_video-projecteur"/>Ecran secondaire ou vidéo-projecteur<text:bookmark-end text:name="__RefHeading___ecran_secondaire_ou_video-projecteur_4"/><text:bookmark-end text:name="ecran_secondaire_ou_video-projecteur"/></text:h>
      <text:p text:style-name="Text_20_body">Les sorties d’écran apparaissent sur l’ordinateur du greffe et peuvent être redirigées vers un écran secondaire ou plusieurs autres écrans.</text:p>
      <text:p text:style-name="Text_20_body"><draw:frame draw:style-name="media" draw:name="7" text:anchor-type="as-char" draw:z-index="7" svg:width="54.186666666667cm" style:rel-width="100%" svg:height="40.64cm" style:rel-height="scale"><draw:image xlink:href="Pictures/e32c9bd8b6e341bf4d3b0372c143ebca.jpg" xlink:type="simple" xlink:show="embed" xlink:actuate="onLoad"/></draw:frame></text:p>
      <text:p text:style-name="Text_20_body">Exemple de sortie de résultats sur une fenêtre de navigateur redirigée sur vidéo-projecteur géré comme un écran secondaire par l’ordinateur du greffe.
Autre configuration possible: avec le navigateur Edge, envoyer un onglet sous vers une sortie Google Chrome cast. Le nombre de sorties TV n’est limité que par la puissance de votre PC et débit wifi. Il peut être judicieux d’utiliser un deuxième PC dédié aux sorties TV connecté en réseau sur le PC serveur pour éviter de surcharger le CPU du serveur. Il faut que le serveur donne accès à ce PC secondaire.</text:p>
      <text:p text:style-name="Horizontal_20_Line"/>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16:48</meta:creation-date>
    <dc:creator>Generated</dc:creator>
    <dc:date>2026-09-17T14::16:48</dc:date>
    <dc:language>en-US</dc:language>
    <meta:editing-cycles>1</meta:editing-cycles>
    <meta:editing-duration>PT0S</meta:editing-duration>
    <dc:title>ianseo:greffe2:a3_sortie_tv</dc:title>
  </office:meta>
</office:document-meta>
</file>