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jpeg" manifest:full-path="Pictures/253975367d94168ae8f0447204570f49.jp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ianseo:greffe2:a_scorekeeper_ng"/><text:bookmark-start text:name="__RefHeading___logiciel_scorekeeper_isk_1"/><text:bookmark-start text:name="logiciel_scorekeeper_isk"/>logiciel Scorekeeper ISK<text:bookmark-end text:name="__RefHeading___logiciel_scorekeeper_isk_1"/><text:bookmark-end text:name="logiciel_scorekeeper_isk"/></text:h>
      <text:p text:style-name="Text_20_body"><text:a xlink:type="simple" xlink:href="https://arc-occitanie.fr/wiki/doku.php?id=ianseo" text:style-name="Internet_20_link" text:visited-style-name="Visited_20_Internet_20_Link">IANSEO</text:a> / <text:a xlink:type="simple" xlink:href="https://arc-occitanie.fr/wiki/doku.php?id=ianseo:greffe2" text:style-name="Internet_20_link" text:visited-style-name="Visited_20_Internet_20_Link">Greffe avancé</text:a></text:p>
      <text:p text:style-name="Text_20_body">Scorekeeper, souvent noté ISK, est une application pour téléphone mobile pour le <text:span text:style-name="Strong_20_Emphasis">marquage électronique des scores</text:span>.</text:p>
      <text:p text:style-name="Text_20_body"><draw:a xlink:type="simple" xlink:href="https://play.google.com/store/apps/details?id=net.ianseo.scorekeeperng"><draw:frame draw:style-name="mediaright" draw:name="0" text:anchor-type="paragraph" draw:z-index="0" svg:width="1.6933333333333cm" svg:height="1.6933333333333cm"><draw:image xlink:href="Pictures/253975367d94168ae8f0447204570f49.jpg" xlink:type="simple" xlink:show="embed" xlink:actuate="onLoad"/></draw:frame></draw:a>  La version Scorekeeper NG <text:span text:style-name="Emphasis">Lite</text:span> est téléchargeable gratuitement sur <text:a xlink:type="simple" xlink:href="https://play.google.com/store/apps/details?id=net.ianseo.scorekeeperng" text:style-name="Internet_20_link" text:visited-style-name="Visited_20_Internet_20_Link">https://play.google.com/store/apps/details?id=net.ianseo.scorekeeperng</text:a></text:p>
      <text:p text:style-name="Text_20_body">Son utilisation est gratuite et convient aux concours individuels avec peu de cibles (&lt;20) et sans duels.</text:p>
      <text:p text:style-name="Text_20_body">L'utilisation de scorekeeper est indiquée dans le <text:a xlink:type="simple" xlink:href="https://arc-occitanie.fr/wiki/doku.php?id=ianseo:greffe2:a2_preparation_scorekeeper" text:style-name="Internet_20_link" text:visited-style-name="Visited_20_Internet_20_Link">paramétrage du concours avec ISK</text:a>.</text:p>
      <text:h text:style-name="Heading_20_3" text:outline-level="3"><text:bookmark-start text:name="__RefHeading___scorekeeper_ng_pro_2"/><text:bookmark-start text:name="scorekeeper_ng_pro"/>Scorekeeper NG Pro<text:bookmark-end text:name="__RefHeading___scorekeeper_ng_pro_2"/><text:bookmark-end text:name="scorekeeper_ng_pro"/></text:h>
      <text:p text:style-name="Text_20_body">La version ISK Scorekeeper NG Pro payante (15€/concours en 2026) est une extension qui se commande lors de la création d'un concours. Cette version est conseillée pour des concours avec un grand nombre de cibles (&gt;30) et pour la gestion des duels.</text:p>
      <text:p text:style-name="Text_20_body">La version NG Pro sécurise les saisies car le greffe contrôle les téléphones: aucun score ne peut être saisi sur un téléphone mobile qui n'a pas été autorisé par le greffe. Le greffe et lui seul affecte chaque cible à un téléphone mobile spécifique; cette attribution permet de gagner du temps, notamment en duels car la feuille de marque avec QR code n'a pas besoin d'être imprimée entre chaque tour.</text:p>
      <text:h text:style-name="Heading_20_3" text:outline-level="3"><text:bookmark-start text:name="__RefHeading___utilisation_de_telephones_mobiles_3"/><text:bookmark-start text:name="utilisation_de_telephones_mobiles"/>Utilisation de téléphones mobiles<text:bookmark-end text:name="__RefHeading___utilisation_de_telephones_mobiles_3"/><text:bookmark-end text:name="utilisation_de_telephones_mobiles"/></text:h>
      <text:p text:style-name="Text_20_body"><text:span text:style-name="Emphasis">Extrait des règlements sportifs FFTA</text:span> <text:a xlink:type="simple" xlink:href="https://www.arc-occitanie.fr/doc/ffta/Reglements_Sportifs_Arbitrage.pdf#page=96" text:style-name="Internet_20_link" text:visited-style-name="Visited_20_Internet_20_Link">I G.4</text:a>  ''Sauf pour les disciplines de parcours, les appareils mobiles tels que les téléphones portables sont autorisés devant la ligne d'attente. Un logiciel permettant simplement à l'athlète de tracer les impacts de la flèche sur la cible comme il le ferait sur du papier imprimé utilisé dans le même but est autorisé. ''</text:p>
      <text:p text:style-name="Horizontal_20_Line"/>
      <text:p text:style-name="Text_20_body"><text:a xlink:type="simple" xlink:href="https://arc-occitanie.fr/wiki/doku.php?id=ianseo" text:style-name="Internet_20_link" text:visited-style-name="Visited_20_Internet_20_Link">IANSEO</text:a> / <text:a xlink:type="simple" xlink:href="https://arc-occitanie.fr/wiki/doku.php?id=ianseo:greffe1" text:style-name="Internet_20_link" text:visited-style-name="Visited_20_Internet_20_Link">Greffe simple</text:a> - <text:a xlink:type="simple" xlink:href="https://arc-occitanie.fr/wiki/doku.php?id=ianseo:greffe2" text:style-name="Internet_20_link" text:visited-style-name="Visited_20_Internet_20_Link">Greffe avancé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15T16::18:08</meta:creation-date>
    <dc:creator>Generated</dc:creator>
    <dc:date>2026-09-15T16::18:08</dc:date>
    <dc:language>en-US</dc:language>
    <meta:editing-cycles>1</meta:editing-cycles>
    <meta:editing-duration>PT0S</meta:editing-duration>
    <dc:title>ianseo:greffe2:a_scorekeeper_ng</dc:title>
  </office:meta>
</office:document-meta>
</file>