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53975367d94168ae8f0447204570f49.jpg"/>
  <manifest:file-entry manifest:media-type="image/jpeg" manifest:full-path="Pictures/51f9c8ad3248fa1234796cf8d7a43c48.jpg"/>
  <manifest:file-entry manifest:media-type="image/jpeg" manifest:full-path="Pictures/9d88807e4155cf86151e8214d6cd7287.jpg"/>
  <manifest:file-entry manifest:media-type="image/jpeg" manifest:full-path="Pictures/6a863a8559acb2d0ba5746d9bbb23132.jpg"/>
  <manifest:file-entry manifest:media-type="image/jpeg" manifest:full-path="Pictures/5fd3f9e5439a43b181343678e6484c76.jpg"/>
  <manifest:file-entry manifest:media-type="image/jpeg" manifest:full-path="Pictures/cb09e063b88ee57739d22c73fa7efccd.jpg"/>
  <manifest:file-entry manifest:media-type="image/jpeg" manifest:full-path="Pictures/4438508da4286dc9b06de76d38a9f9d4.jpg"/>
  <manifest:file-entry manifest:media-type="image/jpeg" manifest:full-path="Pictures/51b96c8c7da1556edabee3f5415d8bec.jpg"/>
  <manifest:file-entry manifest:media-type="image/jpeg" manifest:full-path="Pictures/74ab62568bbbb5b33fb556c03fa2877e.jpg"/>
  <manifest:file-entry manifest:media-type="image/jpeg" manifest:full-path="Pictures/ee1df2ff81f58072a2685c26b9adcf26.jpg"/>
  <manifest:file-entry manifest:media-type="image/jpeg" manifest:full-path="Pictures/2ed004308f372e82e6067543c571ade4.jpg"/>
  <manifest:file-entry manifest:media-type="image/jpeg" manifest:full-path="Pictures/e6533afc7f8de46469525e4e02dc3322.jpg"/>
  <manifest:file-entry manifest:media-type="image/jpeg" manifest:full-path="Pictures/dcd7c9ec3d67d52049e786d3d7d4ef3e.jpg"/>
  <manifest:file-entry manifest:media-type="image/jpeg" manifest:full-path="Pictures/9124586b623e7714e27e0c047e7f1ba2.jpg"/>
  <manifest:file-entry manifest:media-type="image/jpeg" manifest:full-path="Pictures/cba23aaee29cf84e5811033b0fe6bd2d.jpg"/>
  <manifest:file-entry manifest:media-type="image/jpeg" manifest:full-path="Pictures/dfedee585a22c51e438be41226f4fd75.jpg"/>
  <manifest:file-entry manifest:media-type="image/jpeg" manifest:full-path="Pictures/bf30c264a45e0bc715e7ec14ecf1772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greffe2:b2_scores_scorekeeper"/><text:bookmark-start text:name="__RefHeading___saisie_des_scores_avec_scorekeeper_ng_1"/><text:bookmark-start text:name="saisie_des_scores_avec_scorekeeper_ng"/>Saisie des scores avec ScoreKeeper NG<text:bookmark-end text:name="__RefHeading___saisie_des_scores_avec_scorekeeper_ng_1"/><text:bookmark-end text:name="saisie_des_scores_avec_scorekeeper_ng"/></text:h>
      <text:p text:style-name="Text_20_body"><text:a xlink:type="simple" xlink:href="https://arc-occitanie.fr/wiki/doku.php?id=ianseo" text:style-name="Internet_20_link" text:visited-style-name="Visited_20_Internet_20_Link">IANSEO</text:a> / <text:a xlink:type="simple" xlink:href="https://arc-occitanie.fr/wiki/doku.php?id=ianseo:greffe2" text:style-name="Internet_20_link" text:visited-style-name="Visited_20_Internet_20_Link">Greffe</text:a></text:p>
      <text:p text:style-name="Text_20_body"><draw:frame draw:style-name="mediaright" draw:name="0" text:anchor-type="paragraph" draw:z-index="0" svg:width="2.6458333333333cm" style:rel-width="100%" svg:height="2.6458333333333cm" style:rel-height="scale"><draw:image xlink:href="Pictures/253975367d94168ae8f0447204570f49.jpg" xlink:type="simple" xlink:show="embed" xlink:actuate="onLoad"/></draw:frame>préambule: le paramétrage du concours doit être <text:a xlink:type="simple" xlink:href="https://arc-occitanie.fr/wiki/doku.php?id=ianseo:greffe2:a2_preparation_scorekeeper" text:style-name="Internet_20_link" text:visited-style-name="Visited_20_Internet_20_Link">configuré pour ScoreKeeper</text:a></text:p>
      <text:h text:style-name="Heading_20_2" text:outline-level="2"><text:bookmark-start text:name="__RefHeading___preparation_des_feuilles_de_marque_2"/><text:bookmark-start text:name="preparation_des_feuilles_de_marque"/>Préparation des feuilles de marque<text:bookmark-end text:name="__RefHeading___preparation_des_feuilles_de_marque_2"/><text:bookmark-end text:name="preparation_des_feuilles_de_marque"/></text:h>
      <text:p text:style-name="Text_20_body">La commande “Qualification→impression des feuilles de marque” avec le QR-code pour ianseo pour une départ, une distance</text:p>
      <text:p text:style-name="Text_20_body"><draw:frame draw:style-name="media" draw:name="1" text:anchor-type="as-char" draw:z-index="1" svg:width="36.644791666667cm" style:rel-width="100%" svg:height="13.229166666667cm" style:rel-height="scale"><draw:image xlink:href="Pictures/51f9c8ad3248fa1234796cf8d7a43c48.jpg" xlink:type="simple" xlink:show="embed" xlink:actuate="onLoad"/></draw:frame></text:p>
      <text:p text:style-name="Text_20_body">génère le fichier PDF des feuilles de marque pour la volée en cours avec un QR-code par cible
(Option avancée: il est possible de regrouper les saisies de plusieurs cibles sur un même smartphone “ISk→regroupement de périphériques”)
Sur un smartphone, lancer scorekeeper, menu “Start page→setup app using à QR code”.
Flasher le QR-code de la cible, cliquer sur “Save”</text:p>
      <text:p text:style-name="Text_20_body">NB: Avec ISK NG Pro, les téléphones sont contrôlés directement par le greffe; la lecture du QR code ne change pas la configuration de saisie du téléphone.</text:p>
      <text:p text:style-name="Text_20_body"><draw:frame draw:style-name="media" draw:name="2" text:anchor-type="as-char" draw:z-index="2" svg:width="5.2916666666667cm" style:rel-width="100%" svg:height="11.468077601411cm" style:rel-height="scale"><draw:image xlink:href="Pictures/9d88807e4155cf86151e8214d6cd7287.jpg" xlink:type="simple" xlink:show="embed" xlink:actuate="onLoad"/></draw:frame>
<draw:frame draw:style-name="media" draw:name="3" text:anchor-type="as-char" draw:z-index="3" svg:width="5.2916666666667cm" style:rel-width="100%" svg:height="11.468077601411cm" style:rel-height="scale"><draw:image xlink:href="Pictures/6a863a8559acb2d0ba5746d9bbb23132.jpg" xlink:type="simple" xlink:show="embed" xlink:actuate="onLoad"/></draw:frame>
<draw:frame draw:style-name="media" draw:name="4" text:anchor-type="as-char" draw:z-index="4" svg:width="5.2916666666667cm" style:rel-width="100%" svg:height="11.468077601411cm" style:rel-height="scale"><draw:image xlink:href="Pictures/5fd3f9e5439a43b181343678e6484c76.jpg" xlink:type="simple" xlink:show="embed" xlink:actuate="onLoad"/></draw:frame>
<draw:frame draw:style-name="media" draw:name="5" text:anchor-type="as-char" draw:z-index="5" svg:width="5.2916666666667cm" style:rel-width="100%" svg:height="11.468077601411cm" style:rel-height="scale"><draw:image xlink:href="Pictures/cb09e063b88ee57739d22c73fa7efccd.jpg" xlink:type="simple" xlink:show="embed" xlink:actuate="onLoad"/></draw:frame></text:p>
      <text:h text:style-name="Heading_20_2" text:outline-level="2"><text:bookmark-start text:name="__RefHeading___verification_d_envoi_des_scores_au_greffe_3"/><text:bookmark-start text:name="verification_d_envoi_des_scores_au_greffe"/>Vérification d’envoi des scores au greffe<text:bookmark-end text:name="__RefHeading___verification_d_envoi_des_scores_au_greffe_3"/><text:bookmark-end text:name="verification_d_envoi_des_scores_au_greffe"/></text:h>
      <text:p text:style-name="Text_20_body">Les smartphones en veille cessent leur connexion wifi: l'icône en haut à droite devient rouge.
Pour envoyer les scores au greffe, appuyer sur cette icône, une icône avec double flèche apparaît avec l’indication (Reconnect); appuyer sur les double flèches, l'icône redevient verte avec un cercle vert continu.
Si le cercle vert reste discontinu, la recherche wifi est en cours mais n’aboutit pas.
NB: Quand le réseau n’est pas connecté (icône rouge), les saisies des scores restent possibles mais ne sont enregistrées que sur le smartphone. Une connexion au réseau met à jour tous les scores enregistrés sur le smartphone vers le greffe.</text:p>
      <text:p text:style-name="Text_20_body"><draw:frame draw:style-name="media" draw:name="6" text:anchor-type="as-char" draw:z-index="6" svg:width="53.6575cm" style:rel-width="100%" svg:height="13.308541666667cm" style:rel-height="scale"><draw:image xlink:href="Pictures/4438508da4286dc9b06de76d38a9f9d4.jpg" xlink:type="simple" xlink:show="embed" xlink:actuate="onLoad"/></draw:frame></text:p>
      <text:h text:style-name="Heading_20_2" text:outline-level="2"><text:bookmark-start text:name="__RefHeading___verification_des_marques_sur_papier_4"/><text:bookmark-start text:name="verification_des_marques_sur_papier"/>Vérification des marques sur papier<text:bookmark-end text:name="__RefHeading___verification_des_marques_sur_papier_4"/><text:bookmark-end text:name="verification_des_marques_sur_papier"/></text:h>
      <text:h text:style-name="Heading_20_3" text:outline-level="3"><text:bookmark-start text:name="__RefHeading___methode_simplifiee_5"/><text:bookmark-start text:name="methode_simplifiee"/>Méthode simplifiée<text:bookmark-end text:name="__RefHeading___methode_simplifiee_5"/><text:bookmark-end text:name="methode_simplifiee"/></text:h>
      <text:p text:style-name="Text_20_body">Menu “Qualification → Saisie des feuilles de marque → Tableau Standard”</text:p>
      <text:p text:style-name="Text_20_body"><draw:frame draw:style-name="media" draw:name="7" text:anchor-type="as-char" draw:z-index="7" svg:width="46.011041666667cm" style:rel-width="100%" svg:height="14.948958333333cm" style:rel-height="scale"><draw:image xlink:href="Pictures/51b96c8c7da1556edabee3f5415d8bec.jpg" xlink:type="simple" xlink:show="embed" xlink:actuate="onLoad"/></draw:frame>
<draw:frame draw:style-name="media" draw:name="8" text:anchor-type="as-char" draw:z-index="8" svg:width="54.186666666667cm" style:rel-width="100%" svg:height="14.313958333333cm" style:rel-height="scale"><draw:image xlink:href="Pictures/74ab62568bbbb5b33fb556c03fa2877e.jpg" xlink:type="simple" xlink:show="embed" xlink:actuate="onLoad"/></draw:frame></text:p>
      <text:p text:style-name="Text_20_body">Cette méthode de suivi n’est pas satisfaisante quand les scores sont saisis avec scorekeeper NG, préférer la méthode “Prise des scores via code barre”, même si vous n’avez pas de douchette de lecteur code barre.</text:p>
      <text:h text:style-name="Heading_20_3" text:outline-level="3"><text:bookmark-start text:name="__RefHeading___methode_complete_de_verification_des_fleches_6"/><text:bookmark-start text:name="methode_complete_de_verification_des_fleches"/>Méthode complète de vérification des flèches<text:bookmark-end text:name="__RefHeading___methode_complete_de_verification_des_fleches_6"/><text:bookmark-end text:name="methode_complete_de_verification_des_fleches"/></text:h>
      <text:p text:style-name="Text_20_body">Quand les scores sont saisis avec smartphone par scorekeeper NG, le greffe vérifie que les feuilles de marque papier correspondent aux saisies sur scorekeeper.
⇒ seules les valeurs des flèches sur papier font foi.</text:p>
      <text:p text:style-name="Text_20_body">Commande du menu: “<text:span text:style-name="Source_20_Text">Qualification →Saisie des feuilles de marque →Prise des scores via code barre</text:span>”, y compris si vous n’avez pas de lecteur code barre.</text:p>
      <text:p text:style-name="Text_20_body"><draw:frame draw:style-name="media" draw:name="9" text:anchor-type="as-char" draw:z-index="9" svg:width="38.285208333333cm" style:rel-width="100%" svg:height="14.948958333333cm" style:rel-height="scale"><draw:image xlink:href="Pictures/ee1df2ff81f58072a2685c26b9adcf26.jpg" xlink:type="simple" xlink:show="embed" xlink:actuate="onLoad"/></draw:frame>
<draw:frame draw:style-name="media" draw:name="10" text:anchor-type="as-char" draw:z-index="10" svg:width="54.186666666667cm" style:rel-width="100%" svg:height="9.0222916666667cm" style:rel-height="scale"><draw:image xlink:href="Pictures/2ed004308f372e82e6067543c571ade4.jpg" xlink:type="simple" xlink:show="embed" xlink:actuate="onLoad"/></draw:frame></text:p>
      <text:p text:style-name="Text_20_body">taper “-” (tiret du 6) sous “lire le séparateur”, cliquer sur “Aller”</text:p>
      <text:p text:style-name="Text_20_body"><draw:frame draw:style-name="media" draw:name="11" text:anchor-type="as-char" draw:z-index="11" svg:width="42.465625cm" style:rel-width="100%" svg:height="10.556875cm" style:rel-height="scale"><draw:image xlink:href="Pictures/e6533afc7f8de46469525e4e02dc3322.jpg" xlink:type="simple" xlink:show="embed" xlink:actuate="onLoad"/></draw:frame></text:p>
      <text:p text:style-name="Text_20_body">choisir la distance et le départ à contrôler, cliquer sur “Aller”: les archers par cible sont listés à droite:</text:p>
      <text:p text:style-name="Text_20_body"><draw:frame draw:style-name="media" draw:name="12" text:anchor-type="as-char" draw:z-index="12" svg:width="54.186666666667cm" style:rel-width="100%" svg:height="20.902083333333cm" style:rel-height="scale"><draw:image xlink:href="Pictures/dcd7c9ec3d67d52049e786d3d7d4ef3e.jpg" xlink:type="simple" xlink:show="embed" xlink:actuate="onLoad"/></draw:frame></text:p>
      <text:p text:style-name="Text_20_body">Cliquer sur un archer d’une cible à contrôler dans la colonne à droite, par exemple 002A (pas nécessairement dans l’ordre, si vous n’avez pas encore la feuille de la cible 001 qui est rapportée au greffe). </text:p>
      <text:p text:style-name="Text_20_body">Si vous avez un lecteur code-barre, scannez le code barre de l’archer sur la feuille de marque papier. Le lecteur code-barre n’est pas indispensable ; il permet de gagner du temps.</text:p>
      <text:p text:style-name="Text_20_body"><draw:frame draw:style-name="media" draw:name="13" text:anchor-type="as-char" draw:z-index="13" svg:width="10.583333333333cm" svg:height="13.75570066335cm"><draw:image xlink:href="Pictures/9124586b623e7714e27e0c047e7f1ba2.jpg" xlink:type="simple" xlink:show="embed" xlink:actuate="onLoad"/></draw:frame>
<draw:frame draw:style-name="media" draw:name="14" text:anchor-type="as-char" draw:z-index="14" svg:width="10.583333333333cm" svg:height="14.350282485876cm"><draw:image xlink:href="Pictures/cba23aaee29cf84e5811033b0fe6bd2d.jpg" xlink:type="simple" xlink:show="embed" xlink:actuate="onLoad"/></draw:frame></text:p>
      <text:p text:style-name="Text_20_body">Le scanner lit “0020323R-CL-S2H-1”</text:p>
      <text:p text:style-name="Text_20_body"><draw:frame draw:style-name="media" draw:name="15" text:anchor-type="as-char" draw:z-index="15" svg:width="54.186666666667cm" style:rel-width="100%" svg:height="20.134791666667cm" style:rel-height="scale"><draw:image xlink:href="Pictures/dfedee585a22c51e438be41226f4fd75.jpg" xlink:type="simple" xlink:show="embed" xlink:actuate="onLoad"/></draw:frame></text:p>
      <text:p text:style-name="Text_20_body">Les totaux de la cible 2 apparaissent⇒ à vérifier avec la feuille de marque papier.
Un clic sur “CONFIRM” valide TOUS les archers de la cible.</text:p>
      <text:p text:style-name="Text_20_body">En cas d’incohérence, cliquer sur “Edit Arrows” pour lister les saisies scorekeeeper </text:p>
      <text:p text:style-name="Text_20_body">Les valeurs de flèches peuvent être modifiées pour être conformes aux marques sur papier.
puis cliquer sur “Retour au bilan du code barre”.</text:p>
      <text:p text:style-name="Text_20_body">Configuration douchette USB CD31
Manuel eyoyo EY-034Y_FR.pdf
Pour le scanner Eyoyo EY-034Y du CD31,  scanner le QR code pour la configurer la douchette en clavier français:</text:p>
      <text:p text:style-name="Text_20_body"><draw:frame draw:style-name="media" draw:name="16" text:anchor-type="as-char" draw:z-index="16" svg:width="31.141458333333cm" style:rel-width="100%" svg:height="19.288125cm" style:rel-height="scale"><draw:image xlink:href="Pictures/bf30c264a45e0bc715e7ec14ecf17721.jpg" xlink:type="simple" xlink:show="embed" xlink:actuate="onLoad"/></draw:frame></text:p>
      <text:p text:style-name="Horizontal_20_Line"/>
      <text:p text:style-name="Text_20_body"><text:a xlink:type="simple" xlink:href="https://arc-occitanie.fr/wiki/doku.php?id=ianseo" text:style-name="Internet_20_link" text:visited-style-name="Visited_20_Internet_20_Link">IANSEO</text:a> / <text:a xlink:type="simple" xlink:href="https://arc-occitanie.fr/wiki/doku.php?id=ianseo:greffe1" text:style-name="Internet_20_link" text:visited-style-name="Visited_20_Internet_20_Link">Greffe simple</text:a> - <text:a xlink:type="simple" xlink:href="https://arc-occitanie.fr/wiki/doku.php?id=ianseo:greffe2" text:style-name="Internet_20_link" text:visited-style-name="Visited_20_Internet_20_Link">Greffe avancé</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7::06:36</meta:creation-date>
    <dc:creator>Generated</dc:creator>
    <dc:date>2026-09-15T17::06:36</dc:date>
    <dc:language>en-US</dc:language>
    <meta:editing-cycles>1</meta:editing-cycles>
    <meta:editing-duration>PT0S</meta:editing-duration>
    <dc:title>ianseo:greffe2:b2_scores_scorekeeper</dc:title>
  </office:meta>
</office:document-meta>
</file>