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bb988808a18cb51abc17ddec1c2a12.jpg"/>
  <manifest:file-entry manifest:media-type="image/jpeg" manifest:full-path="Pictures/9480c9582a37d0b69cec187e95844b7f.jpg"/>
  <manifest:file-entry manifest:media-type="image/jpeg" manifest:full-path="Pictures/6e6d95d03775135b0ff920e448abbe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c2_fleche_moyenne"/><text:bookmark-start text:name="__RefHeading___classement_par_valeur_moyenne_de_fleche_1"/><text:bookmark-start text:name="classement_par_valeur_moyenne_de_fleche"/>Classement par valeur moyenne de flèche<text:bookmark-end text:name="__RefHeading___classement_par_valeur_moyenne_de_fleche_1"/><text:bookmark-end text:name="classement_par_valeur_moyenne_de_fleche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  <text:p text:style-name="Text_20_body">Menu “<text:span text:style-name="Source_20_Text">Compétition → Configuration des finales individuelles → Gestion classement par moyenne</text:span>”</text:p>
      <text:p text:style-name="Text_20_body"><draw:frame draw:style-name="media" draw:name="0" text:anchor-type="as-char" draw:z-index="0" svg:width="10.583333333333cm" svg:height="11.090043525571cm"><draw:image xlink:href="Pictures/77bb988808a18cb51abc17ddec1c2a12.jpg" xlink:type="simple" xlink:show="embed" xlink:actuate="onLoad"/></draw:frame>
<draw:frame draw:style-name="media" draw:name="1" text:anchor-type="as-char" draw:z-index="1" svg:width="54.186666666667cm" style:rel-width="100%" svg:height="17.753541666667cm" style:rel-height="scale"><draw:image xlink:href="Pictures/9480c9582a37d0b69cec187e95844b7f.jpg" xlink:type="simple" xlink:show="embed" xlink:actuate="onLoad"/></draw:frame></text:p>
      <text:p text:style-name="Text_20_body">Choisir par catégorie “Classement par moyenne des flèches”: passer toutes les catégories pour afficher la moyenne pour tous les archers.
La sortie TV des classements indique la valeur moyenne des flèches:</text:p>
      <text:p text:style-name="Text_20_body"><draw:frame draw:style-name="media" draw:name="2" text:anchor-type="as-char" draw:z-index="2" svg:width="54.186666666667cm" style:rel-width="100%" svg:height="17.885833333333cm" style:rel-height="scale"><draw:image xlink:href="Pictures/6e6d95d03775135b0ff920e448abbead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3:09</meta:creation-date>
    <dc:creator>Generated</dc:creator>
    <dc:date>2026-09-15T17::03:09</dc:date>
    <dc:language>en-US</dc:language>
    <meta:editing-cycles>1</meta:editing-cycles>
    <meta:editing-duration>PT0S</meta:editing-duration>
    <dc:title>ianseo:greffe2:c2_fleche_moyenne</dc:title>
  </office:meta>
</office:document-meta>
</file>