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anseo:greffe2:d_duels"/><text:bookmark-start text:name="__RefHeading___duels_1"/><text:bookmark-start text:name="duels"/>DUELS<text:bookmark-end text:name="__RefHeading___duels_1"/><text:bookmark-end text:name="duels"/></text:h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2" text:style-name="Internet_20_link" text:visited-style-name="Visited_20_Internet_20_Link">Greffe avancé</text:a></text:p>
      <text:h text:style-name="Heading_20_2" text:outline-level="2"><text:bookmark-start text:name="__RefHeading___manuels_de_reference_2"/><text:bookmark-start text:name="manuels_de_reference"/>Manuels de référence<text:bookmark-end text:name="__RefHeading___manuels_de_reference_2"/><text:bookmark-end text:name="manuels_de_reference"/></text:h>
      <text:p text:style-name="Text_20_body">Finales individuelles <text:a xlink:type="simple" xlink:href="https://wiki.ianseo.net/?title=Individual_Finals" text:style-name="Internet_20_link" text:visited-style-name="Visited_20_Internet_20_Link">https://wiki.ianseo.net/?title=Individual_Finals</text:a></text:p>
      <text:p text:style-name="Text_20_body">Finales par équipes <text:a xlink:type="simple" xlink:href="https://wiki.ianseo.net/?title=Team_Finals" text:style-name="Internet_20_link" text:visited-style-name="Visited_20_Internet_20_Link">https://wiki.ianseo.net/?title=Team_Finals</text:a></text:p>
      <text:p text:style-name="Text_20_body">Tour Robin <text:a xlink:type="simple" xlink:href="https://wiki.ianseo.net/?title=Round_Robin" text:style-name="Internet_20_link" text:visited-style-name="Visited_20_Internet_20_Link">https://wiki.ianseo.net/?title=Round_Robin</text:a></text:p>
      <text:p text:style-name="Text_20_body">FFTA.fr Montante/Descendante</text:p>
      <text:p text:style-name="Horizontal_20_Line"/>
      <text:p text:style-name="Text_20_body"><text:a xlink:type="simple" xlink:href="https://arc-occitanie.fr/wiki/doku.php?id=ianseo" text:style-name="Internet_20_link" text:visited-style-name="Visited_20_Internet_20_Link">IANSEO</text:a> / <text:a xlink:type="simple" xlink:href="https://arc-occitanie.fr/wiki/doku.php?id=ianseo:greffe1" text:style-name="Internet_20_link" text:visited-style-name="Visited_20_Internet_20_Link">Greffe simple</text:a> - <text:a xlink:type="simple" xlink:href="https://arc-occitanie.fr/wiki/doku.php?id=ianseo:greffe2" text:style-name="Internet_20_link" text:visited-style-name="Visited_20_Internet_20_Link">Greffe avancé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7T15::14:17</meta:creation-date>
    <dc:creator>Generated</dc:creator>
    <dc:date>2026-09-17T15::14:17</dc:date>
    <dc:language>en-US</dc:language>
    <meta:editing-cycles>1</meta:editing-cycles>
    <meta:editing-duration>PT0S</meta:editing-duration>
    <dc:title>ianseo:greffe2:d_duels</dc:title>
  </office:meta>
</office:document-meta>
</file>