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53975367d94168ae8f0447204570f49.jpg"/>
  <manifest:file-entry manifest:media-type="image/jpeg" manifest:full-path="Pictures/2c57186cc1ef7dd3692278ccdae2a787.jpg"/>
  <manifest:file-entry manifest:media-type="image/jpeg" manifest:full-path="Pictures/267737b8649bbc9785da0267387cb623.jpg"/>
  <manifest:file-entry manifest:media-type="image/jpeg" manifest:full-path="Pictures/8ba07c046c2ea4d136a05a16167b42c9.jpg"/>
  <manifest:file-entry manifest:media-type="image/jpeg" manifest:full-path="Pictures/6828ecbe0c55caaa458daaae4cf9ea9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anseo:greffe2:isk3_impression_feuilles_marque_isk"/><text:bookmark-start text:name="__RefHeading___impression_des_feuilles_de_marque_avec_scorekeeper_1"/><text:bookmark-start text:name="impression_des_feuilles_de_marque_avec_scorekeeper"/>Impression des feuilles de marque avec Scorekeeper<text:bookmark-end text:name="__RefHeading___impression_des_feuilles_de_marque_avec_scorekeeper_1"/><text:bookmark-end text:name="impression_des_feuilles_de_marque_avec_scorekeeper"/></text:h>
      <text:p text:style-name="Text_20_body"><text:a xlink:type="simple" xlink:href="https://arc-occitanie.fr/wiki/doku.php?id=ianseo" text:style-name="Internet_20_link" text:visited-style-name="Visited_20_Internet_20_Link">IANSEO</text:a> / <text:a xlink:type="simple" xlink:href="https://arc-occitanie.fr/wiki/doku.php?id=ianseo:greffe2" text:style-name="Internet_20_link" text:visited-style-name="Visited_20_Internet_20_Link">Greffe avancé</text:a></text:p>
      <text:h text:style-name="Heading_20_2" text:outline-level="2"><text:bookmark-start text:name="__RefHeading___avant_les_tirs_2"/><text:bookmark-start text:name="avant_les_tirs"/>AVANT les tirs<text:bookmark-end text:name="__RefHeading___avant_les_tirs_2"/><text:bookmark-end text:name="avant_les_tirs"/></text:h>
      <text:p text:style-name="Text_20_body">Commande “Qualification, Impression des feuilles de marque” AVANT les tirs avec QR code pour chaque départ et distance (distance 1, puis 2) pour contre-marque à imprimer et connexion des smartphones avec Scorekeeper avec QR code.</text:p>
      <text:p text:style-name="Text_20_body"><draw:frame draw:style-name="mediaright" draw:name="0" text:anchor-type="paragraph" draw:z-index="0" svg:width="2.6458333333333cm" style:rel-width="100%" svg:height="2.6458333333333cm" style:rel-height="scale"><draw:image xlink:href="Pictures/253975367d94168ae8f0447204570f49.jpg" xlink:type="simple" xlink:show="embed" xlink:actuate="onLoad"/></draw:frame>
<text:span text:style-name="Strong_20_Emphasis">PRECONISATION avec ISK scorekeeper NG</text:span>: ne distribuer aux archers que les feuilles concernant le prochain tir: Le QR code est différent entre la distance 1 et distance 2 et ne pas laisser sur le pas de tir des feuilles de la distance 1 lorsque les tirs de la distance 2 sont en en cours; <text:span text:style-name="Emphasis">laisser un archer encoder la série 1 pendant la série 2 ou inversement est une option inintéressante pour tester la réactivité du greffe à saisir à nouveau les scores, diffuser des résultats erronés, émouvoir un jury d'appel</text:span>… </text:p>
      <text:p text:style-name="Text_20_body">NB: Avec ISK scorekeeper NG, le smartphone flashe le QR code (menu principal ISK: <text:span text:style-name="Source_20_Text">start page→ setup app using a QR code</text:span>) et se configure pour saisir les scores des archers.</text:p>
      <text:p text:style-name="Text_20_body"><draw:frame draw:style-name="media" draw:name="1" text:anchor-type="as-char" draw:z-index="1" svg:width="25.373541666667cm" style:rel-width="100%" svg:height="12.356041666667cm" style:rel-height="scale"><draw:image xlink:href="Pictures/2c57186cc1ef7dd3692278ccdae2a787.jpg" xlink:type="simple" xlink:show="embed" xlink:actuate="onLoad"/></draw:frame>
<draw:frame draw:style-name="media" draw:name="2" text:anchor-type="as-char" draw:z-index="2" svg:width="11.932708333333cm" svg:height="16.695208333333cm"><draw:image xlink:href="Pictures/267737b8649bbc9785da0267387cb623.jpg" xlink:type="simple" xlink:show="embed" xlink:actuate="onLoad"/></draw:frame></text:p>
      <text:p text:style-name="Text_20_body">PS: avec ISK <text:span text:style-name="Strong_20_Emphasis">NG Pro</text:span>, les smartphones sont contrôlés directement par le greffe et la lecture du QR code ne peut changer la configuration de saisie du téléphone mobile. </text:p>
      <text:h text:style-name="Heading_20_2" text:outline-level="2"><text:bookmark-start text:name="__RefHeading___apres_les_tirs_3"/><text:bookmark-start text:name="apres_les_tirs"/>APRES les tirs<text:bookmark-end text:name="__RefHeading___apres_les_tirs_3"/><text:bookmark-end text:name="apres_les_tirs"/></text:h>
      <text:p text:style-name="Text_20_body">commande “Qualification, Impression des feuilles de marque” APRES les tirs</text:p>
      <text:p text:style-name="Text_20_body"><draw:frame draw:style-name="media" draw:name="3" text:anchor-type="as-char" draw:z-index="3" svg:width="54.186666666667cm" style:rel-width="100%" svg:height="18.229791666667cm" style:rel-height="scale"><draw:image xlink:href="Pictures/8ba07c046c2ea4d136a05a16167b42c9.jpg" xlink:type="simple" xlink:show="embed" xlink:actuate="onLoad"/></draw:frame></text:p>
      <text:p text:style-name="Text_20_body">Indiquer un départ pour des sorties partielles sur un départ seulement.</text:p>
      <text:p text:style-name="Text_20_body"><draw:frame draw:style-name="media" draw:name="4" text:anchor-type="as-char" draw:z-index="4" svg:width="18.917708333333cm" style:rel-width="100%" svg:height="13.573125cm" style:rel-height="scale"><draw:image xlink:href="Pictures/6828ecbe0c55caaa458daaae4cf9ea9b.jpg" xlink:type="simple" xlink:show="embed" xlink:actuate="onLoad"/></draw:frame></text:p>
      <text:p text:style-name="Horizontal_20_Line"/>
      <text:p text:style-name="Text_20_body"><text:a xlink:type="simple" xlink:href="https://arc-occitanie.fr/wiki/doku.php?id=ianseo" text:style-name="Internet_20_link" text:visited-style-name="Visited_20_Internet_20_Link">IANSEO</text:a> / <text:a xlink:type="simple" xlink:href="https://arc-occitanie.fr/wiki/doku.php?id=ianseo:greffe1" text:style-name="Internet_20_link" text:visited-style-name="Visited_20_Internet_20_Link">Greffe simple</text:a> - <text:a xlink:type="simple" xlink:href="https://arc-occitanie.fr/wiki/doku.php?id=ianseo:greffe2" text:style-name="Internet_20_link" text:visited-style-name="Visited_20_Internet_20_Link">Greffe avancé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2::51:46</meta:creation-date>
    <dc:creator>Generated</dc:creator>
    <dc:date>2026-09-17T12::51:46</dc:date>
    <dc:language>en-US</dc:language>
    <meta:editing-cycles>1</meta:editing-cycles>
    <meta:editing-duration>PT0S</meta:editing-duration>
    <dc:title>ianseo:greffe2:isk3_impression_feuilles_marque_isk</dc:title>
  </office:meta>
</office:document-meta>
</file>