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e206d393cd2f2b56b13f06431a77f1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anseo:greffe2"/><text:bookmark-start text:name="__RefHeading___ianseo_greffe_1"/><text:bookmark-start text:name="ianseo_greffe"/>IANSEO Greffe<text:bookmark-end text:name="__RefHeading___ianseo_greffe_1"/><text:bookmark-end text:name="ianseo_greffe"/></text:h>
      <text:p text:style-name="Text_20_body"><text:a xlink:type="simple" xlink:href="https://arc-occitanie.fr/wiki/doku.php?id=ianseo" text:style-name="Internet_20_link" text:visited-style-name="Visited_20_Internet_20_Link">IANSEO</text:a> / <text:a xlink:type="simple" xlink:href="https://arc-occitanie.fr/wiki/doku.php?id=ianseo:greffe1" text:style-name="Internet_20_link" text:visited-style-name="Visited_20_Internet_20_Link">Greffe simple</text:a> <text:a xlink:type="simple" xlink:href="#ianseo:greffe2" text:style-name="Local_20_link" text:visited-style-name="Visited_20_Local_20_Link">Greffe avancé</text:a></text:p>
      <text:p text:style-name="Text_20_body">préambule: la section <text:a xlink:type="simple" xlink:href="https://arc-occitanie.fr/wiki/doku.php?id=ianseo:en_cible" text:style-name="Internet_20_link" text:visited-style-name="Visited_20_Internet_20_Link">en cible</text:a> liste des vérifications essentielles avant et pendant les tirs.</text:p>
      <text:p text:style-name="Text_20_body">La gestion d'un concours se déroule en 3 étapes</text:p>
      <text:list text:style-name="List_20_1" text:continue-numbering="false">
        <text:list-item>
          <text:p text:style-name="List_20_1_Content_First"> A <text:a xlink:type="simple" xlink:href="https://arc-occitanie.fr/wiki/doku.php?id=ianseo:greffe1:a1_preparation_du_concours" text:style-name="Internet_20_link" text:visited-style-name="Visited_20_Internet_20_Link">préparation du concours</text:a></text:p>
        </text:list-item>
        <text:list-item>
          <text:p text:style-name="List_20_1_Content"> B saisies des scores</text:p>
        </text:list-item>
        <text:list-item>
          <text:p text:style-name="List_20_1_Content_Last"> C publication des résultats</text:p>
        </text:list-item>
      </text:list>
      <text:p text:style-name="Text_20_body">Les premières utilisations du <text:a xlink:type="simple" xlink:href="https://arc-occitanie.fr/wiki/doku.php?id=ianseo:greffe1" text:style-name="Internet_20_link" text:visited-style-name="Visited_20_Internet_20_Link">Greffe simple</text:a>, similaires à ResultArc pour concours individuels sans marquage électronique, sont complétées par les sections de <text:a xlink:type="simple" xlink:href="#ianseo:greffe2" text:style-name="Local_20_link" text:visited-style-name="Visited_20_Local_20_Link">Greffe avancé</text:a> avec Scorekeeper.</text:p>
      <text:p text:style-name="Horizontal_20_Line"/>
      <text:p text:style-name="Text_20_body"><text:span text:style-name="Source_20_Text">Index</text:span>
<draw:a xlink:type="simple" xlink:href="https://arc-occitanie.fr/wiki/doku.php?id=ianseo"><draw:frame draw:style-name="mediaright" draw:name="0" text:anchor-type="paragraph" draw:z-index="0" svg:width="2.6458333333333cm" style:rel-width="100%" svg:height="1.2433427318296cm" style:rel-height="scale"><draw:image xlink:href="Pictures/fe206d393cd2f2b56b13f06431a77f1a.jpg" xlink:type="simple" xlink:show="embed" xlink:actuate="onLoad"/></draw:frame></draw:a><text:a xlink:type="simple" xlink:href="https://arc-occitanie.fr/wiki/doku.php?id=ianseo" text:style-name="Internet_20_link" text:visited-style-name="Visited_20_Internet_20_Link">IANSE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7::02:07</meta:creation-date>
    <dc:creator>Generated</dc:creator>
    <dc:date>2026-09-15T17::02:07</dc:date>
    <dc:language>en-US</dc:language>
    <meta:editing-cycles>1</meta:editing-cycles>
    <meta:editing-duration>PT0S</meta:editing-duration>
    <dc:title>ianseo:greffe2</dc:title>
  </office:meta>
</office:document-meta>
</file>