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fe206d393cd2f2b56b13f06431a77f1a.jpg"/>
  <manifest:file-entry manifest:media-type="image/jpeg" manifest:full-path="Pictures/253975367d94168ae8f0447204570f4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anseo:ianseo_reference"/><text:bookmark-start text:name="__RefHeading___ianseo_documents_de_reference_1"/><text:bookmark-start text:name="ianseo_documents_de_reference"/>IANSEO documents de référence<text:bookmark-end text:name="__RefHeading___ianseo_documents_de_reference_1"/><text:bookmark-end text:name="ianseo_documents_de_reference"/></text:h>
      <text:p text:style-name="Text_20_body">Les documentations sur ianseo.net et de la FFTA sont des références officielles.</text:p>
      <text:h text:style-name="Heading_20_2" text:outline-level="2"><text:bookmark-start text:name="__RefHeading___ianseo.net_2"/><text:bookmark-start text:name="ianseo.net"/>IANSEO.net<text:bookmark-end text:name="__RefHeading___ianseo.net_2"/><text:bookmark-end text:name="ianseo.net"/></text:h>
      <text:p text:style-name="Text_20_body"><draw:a xlink:type="simple" xlink:href="https://www.ianseo.net/Releases.php"><draw:frame draw:style-name="mediaright" draw:name="0" text:anchor-type="paragraph" draw:z-index="0" svg:width="5.2916666666667cm" style:rel-width="100%" svg:height="2.4866854636591cm" style:rel-height="scale"><draw:image xlink:href="Pictures/fe206d393cd2f2b56b13f06431a77f1a.jpg" xlink:type="simple" xlink:show="embed" xlink:actuate="onLoad"/></draw:frame></draw:a>
Le téléchargement officiel de l'application IANSEO avec documentation originale en anglais est disponible sur <text:a xlink:type="simple" xlink:href="https://www.ianseo.net/Releases.php" text:style-name="Internet_20_link" text:visited-style-name="Visited_20_Internet_20_Link">https://www.ianseo.net/Releases.php</text:a></text:p>
      <text:p text:style-name="Text_20_body">complément <text:a xlink:type="simple" xlink:href="https://wiki.ianseo.net/" text:style-name="Internet_20_link" text:visited-style-name="Visited_20_Internet_20_Link">https://wiki.ianseo.net/</text:a></text:p>
      <text:p text:style-name="Text_20_body">téléchargement de <text:a xlink:type="simple" xlink:href="https://play.google.com/store/apps/details?id=net.ianseo.scorekeeperng" text:style-name="Internet_20_link" text:visited-style-name="Visited_20_Internet_20_Link">Scorekeeper NG</text:a> sur smartphone</text:p>
      <text:p text:style-name="Text_20_body"><draw:a xlink:type="simple" xlink:href="https://play.google.com/store/apps/details?id=net.ianseo.scorekeeperng"><draw:frame draw:style-name="media" draw:name="  Legend" text:anchor-type="as-char" draw:z-index="0" svg:width="2.6458333333333cm" style:rel-width="100%"><draw:text-box><text:p text:style-name="legendcenter"><draw:frame draw:style-name="media" draw:name=" " text:anchor-type="as-char" draw:z-index="1" svg:width="2.6458333333333cm" style:rel-width="100%" svg:height="2.6458333333333cm" style:rel-height="scale"><draw:image xlink:href="Pictures/253975367d94168ae8f0447204570f49.jpg" xlink:type="simple" xlink:show="embed" xlink:actuate="onLoad"/></draw:frame>
</text:p></draw:text-box></draw:frame></draw:a></text:p>
      <text:h text:style-name="Heading_20_2" text:outline-level="2"><text:bookmark-start text:name="__RefHeading___ffta.fr_3"/><text:bookmark-start text:name="ffta.fr"/>FFTA.fr<text:bookmark-end text:name="__RefHeading___ffta.fr_3"/><text:bookmark-end text:name="ffta.fr"/></text:h>
      <text:p text:style-name="Text_20_body">Page de référence sur l’espace dirigeant FFTA: <text:a xlink:type="simple" xlink:href="https://dirigeant.ffta.fr/ianseo" text:style-name="Internet_20_link" text:visited-style-name="Visited_20_Internet_20_Link">https://dirigeant.ffta.fr/ianseo</text:a> </text:p>
      <text:p text:style-name="Text_20_body">1. pour une utilisation de greffe simple, consulter la documentation FFTA en français simplifiée (version 2025)</text:p>
      <text:p text:style-name="Text_20_body">2. puis <text:a xlink:type="simple" xlink:href="https://arc-occitanie.fr/wiki/doc/ianseo/Tutoriel_ianseo_avance.pdf" text:style-name="Internet_20_link" text:visited-style-name="Visited_20_Internet_20_Link">documentation FFTA avancée</text:a> (version 2025)</text:p>
      <text:p text:style-name="Text_20_body">vidéos d'installation <text:a xlink:type="simple" xlink:href="https://www.youtube.com/playlist?list=PLBvLOHXTwPOeYx5KT11mxpZxS8ZjJR5mN" text:style-name="Internet_20_link" text:visited-style-name="Visited_20_Internet_20_Link">https://www.youtube.com/playlist?list=PLBvLOHXTwPOeYx5KT11mxpZxS8ZjJR5mN</text:a></text:p>
      <text:h text:style-name="Heading_20_3" text:outline-level="3"><text:bookmark-start text:name="__RefHeading___pour_referents_ianseo_4"/><text:bookmark-start text:name="pour_referents_ianseo"/>pour référents IANSEO<text:bookmark-end text:name="__RefHeading___pour_referents_ianseo_4"/><text:bookmark-end text:name="pour_referents_ianseo"/></text:h>
      <text:p text:style-name="Text_20_body">gitHub <text:a xlink:type="simple" xlink:href="https://github.com/" text:style-name="Internet_20_link" text:visited-style-name="Visited_20_Internet_20_Link">https://github.com/</text:a></text:p>
      <text:p text:style-name="Text_20_body">Compléments, développements en cours</text:p>
      <text:p text:style-name="Text_20_body"><text:a xlink:type="simple" xlink:href="https://arc-occitanie.fr/wiki/doc/ianseo/00-IanseoCourse-FR.pdf" text:style-name="Internet_20_link" text:visited-style-name="Visited_20_Internet_20_Link">00-IanseoCourse-FR.pdf</text:a></text:p>
      <text:p text:style-name="Text_20_body"><text:a xlink:type="simple" xlink:href="https://arc-occitanie.fr/wiki/doc/ianseo/30-Spotting%20Interface-FR.pdf" text:style-name="Internet_20_link" text:visited-style-name="Visited_20_Internet_20_Link">30-Spotting Interface-FR.pdf</text:a></text:p>
      <text:p text:style-name="Text_20_body"><text:a xlink:type="simple" xlink:href="https://arc-occitanie.fr/wiki/doc/ianseo/40-Extra%20Outputs-FR.pdf" text:style-name="Internet_20_link" text:visited-style-name="Visited_20_Internet_20_Link">40-Extra Outputs-FR.pdf</text:a></text:p>
      <text:p text:style-name="Text_20_body"><text:a xlink:type="simple" xlink:href="https://arc-occitanie.fr/wiki/doc/ianseo/45-IRM-FR.pdf" text:style-name="Internet_20_link" text:visited-style-name="Visited_20_Internet_20_Link">45-IRM-FR.pdf</text:a></text:p>
      <text:p text:style-name="Text_20_body"><text:a xlink:type="simple" xlink:href="https://arc-occitanie.fr/wiki/doc/ianseo/50-ISK-FR.pdf" text:style-name="Internet_20_link" text:visited-style-name="Visited_20_Internet_20_Link">50-ISK-FR.pdf</text:a></text:p>
      <text:p text:style-name="Text_20_body"><text:a xlink:type="simple" xlink:href="https://arc-occitanie.fr/wiki/doc/ianseo/99-Ianseo%20Support-FR.pdf" text:style-name="Internet_20_link" text:visited-style-name="Visited_20_Internet_20_Link">99-Ianseo Support-FR.pdf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17::02:05</meta:creation-date>
    <dc:creator>Generated</dc:creator>
    <dc:date>2026-09-15T17::02:05</dc:date>
    <dc:language>en-US</dc:language>
    <meta:editing-cycles>1</meta:editing-cycles>
    <meta:editing-duration>PT0S</meta:editing-duration>
    <dc:title>ianseo:ianseo_reference</dc:title>
  </office:meta>
</office:document-meta>
</file>