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installation:mac_mamp"/><text:bookmark-start text:name="__RefHeading___ianseo_installation_apple_macos_mamp_1"/><text:bookmark-start text:name="ianseo_installation_apple_macos_mamp"/>IANSEO installation Apple MacOS Mamp<text:bookmark-end text:name="__RefHeading___ianseo_installation_apple_macos_mamp_1"/><text:bookmark-end text:name="ianseo_installation_apple_macos_mamp"/></text:h>
      <text:p text:style-name="Text_20_body">* <text:a xlink:type="simple" xlink:href="https://arc-occitanie.fr/wiki/doku.php?id=ianseo:ianseo" text:style-name="Internet_20_link" text:visited-style-name="Visited_20_Internet_20_Link">IANSEO</text:a>
* 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Sur <text:a xlink:type="simple" xlink:href="https://www.ianseo.net/Releases.php" text:style-name="Internet_20_link" text:visited-style-name="Visited_20_Internet_20_Link">https://www.ianseo.net/Releases.php</text:a>, télécharger Windows Full Installer
En 2026, la version proposée est <text:a xlink:type="simple" xlink:href="https://www.ianseo.net/Release/Ianseo64_20250210.exe" text:style-name="Internet_20_link" text:visited-style-name="Visited_20_Internet_20_Link">https://www.ianseo.net/Release/Ianseo64_20250210.exe</text:a></text:p>
      <text:h text:style-name="Heading_20_3" text:outline-level="3"><text:bookmark-start text:name="__RefHeading___configuration_3"/><text:bookmark-start text:name="configuration"/>Configuration<text:bookmark-end text:name="__RefHeading___configuration_3"/><text:bookmark-end text:name="configuration"/></text:h>
      <text:list text:style-name="List_20_1" text:continue-numbering="false">
        <text:list-item>
          <text:p text:style-name="List_20_1_Content_First"> Cliquer sur le fichier téléchargé (Ianseo64_20250210.exe), habituellement dans <text:span text:style-name="Source_20_Text">Téléchargement</text:span>. Si vous avez le message “<text:span text:style-name="Source_20_Text">Windows a protégé votre ordinateur</text:span>”, Microsoft defender a empêché le démarrage d'une application non reconnue, cliquer sur “<text:span text:style-name="Source_20_Text">Informations complémentaires</text:span>”. Puis cliquer sur “<text:span text:style-name="Source_20_Text">Exécuter quand même</text:span>”.</text:p>
        </text:list-item>
        <text:list-item>
          <text:p text:style-name="List_20_1_Content"> Cliquez sur “extract” et patienter jusqu'à la fermeture de la fenêtre.</text:p>
        </text:list-item>
        <text:list-item>
          <text:p text:style-name="List_20_1_Content"> Dans l'explorateur de fichiers, dans le répertoire c:\ianseo, cliquer sur <text:span text:style-name="Source_20_Text">xamp-controle.exe</text:span></text:p>
        </text:list-item>
        <text:list-item>
          <text:p text:style-name="List_20_1_Content_Last"> cliquer sur “<text:span text:style-name="Source_20_Text">start</text:span>” pour le module Apache, pour le module MySQL</text:p>
        </text:list-item>
      </text:list>
      <text:p text:style-name="Text_20_body">Pour Windows, des applications “User Condtributed Software” sont proposées pour simplifier le lancement de Xamp
<text:a xlink:type="simple" xlink:href="https://www.ianseo.net/Release/Ianseo_Launcher.exe" text:style-name="Internet_20_link" text:visited-style-name="Visited_20_Internet_20_Link">https://www.ianseo.net/Release/Ianseo_Launcher.exe</text:a>
disponible
<text:a xlink:type="simple" xlink:href="https://github.com/Steph-Krs/ianseo-launcher-exe" text:style-name="Internet_20_link" text:visited-style-name="Visited_20_Internet_20_Link">https://github.com/Steph-Krs/ianseo-launcher-exe</text:a>
<text:a xlink:type="simple" xlink:href="https://www.ianseo.net/Release/Ianseo_Launcher.pdf" text:style-name="Internet_20_link" text:visited-style-name="Visited_20_Internet_20_Link">https://www.ianseo.net/Release/Ianseo_Launcher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52:04</meta:creation-date>
    <dc:creator>Generated</dc:creator>
    <dc:date>2026-09-15T17::52:04</dc:date>
    <dc:language>en-US</dc:language>
    <meta:editing-cycles>1</meta:editing-cycles>
    <meta:editing-duration>PT0S</meta:editing-duration>
    <dc:title>ianseo:installation:mac_mamp</dc:title>
  </office:meta>
</office:document-meta>
</file>