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96e821f4da9fa8f8dbb539f70634b38.jpg"/>
  <manifest:file-entry manifest:media-type="image/jpeg" manifest:full-path="Pictures/b385f816f3f803a1c50be7964f64ebd8.jpg"/>
  <manifest:file-entry manifest:media-type="image/jpeg" manifest:full-path="Pictures/7a8c384ee6054cf4c56619a71f9b2798.jpg"/>
  <manifest:file-entry manifest:media-type="image/jpeg" manifest:full-path="Pictures/cf5d240a64a9217be9d4b15e3e6d4af3.jpg"/>
  <manifest:file-entry manifest:media-type="image/jpeg" manifest:full-path="Pictures/51f4738e4a2076b10902f97545caa34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installation:serveur_cloud"/><text:bookmark-start text:name="__RefHeading___ianseo_installation_sur_serveur_cloud_1"/><text:bookmark-start text:name="ianseo_installation_sur_serveur_cloud"/>IANSEO installation sur serveur / Cloud<text:bookmark-end text:name="__RefHeading___ianseo_installation_sur_serveur_cloud_1"/><text:bookmark-end text:name="ianseo_installation_sur_serveur_cloud"/></text:h>
      <text:p text:style-name="Text_20_body"><text:a xlink:type="simple" xlink:href="https://arc-occitanie.fr/wiki/doku.php?id=ianseo" text:style-name="Internet_20_link" text:visited-style-name="Visited_20_Internet_20_Link">IANSEO</text:a> / <text:a xlink:type="simple" xlink:href="https://arc-occitanie.fr/wiki/doku.php?id=ianseo:installation" text:style-name="Internet_20_link" text:visited-style-name="Visited_20_Internet_20_Link"> Installations</text:a></text:p>
      <text:p text:style-name="Text_20_body">Les remarques dans ce documents résultent de retour d’expérience d’installations IANSEO sur hébergements mutualisés OVH.</text:p>
      <text:p text:style-name="Text_20_body">Toute la complexité de configuration est gérée par un administrateur web qui donne un accès à IANSEO à un greffe qui n'a besoin que d'un ordinateur avec Internet (box ou partage de connexion via smartphone).</text:p>
      <text:h text:style-name="Heading_20_2" text:outline-level="2"><text:bookmark-start text:name="__RefHeading___prerequis_2"/><text:bookmark-start text:name="prerequis"/>Prérequis<text:bookmark-end text:name="__RefHeading___prerequis_2"/><text:bookmark-end text:name="prerequis"/></text:h>
      <text:p text:style-name="Text_20_body">L’administrateur dispose d’un nom de domaine, par exemple  comite-arc.fr et d’un hébergement avec une base MySQL
l’administrateur monte le site <text:span text:style-name="Source_20_Text">comite-arc.fr/ianseo</text:span>
protège l’accès par un fichier <text:span text:style-name="Source_20_Text">.htaccess</text:span> et communique le mot de passe de connexion à un greffe de concours.
Décompresser l'archive téléchargée sur <text:a xlink:type="simple" xlink:href="https://www.ianseo.net/Releases.php" text:style-name="Internet_20_link" text:visited-style-name="Visited_20_Internet_20_Link">https://www.ianseo.net/Releases.php</text:a> (en 2026 <text:a xlink:type="simple" xlink:href="https://www.ianseo.net/Release/Ianseo_20250210.zip" text:style-name="Internet_20_link" text:visited-style-name="Visited_20_Internet_20_Link">https://www.ianseo.net/Release/Ianseo_20250210.zip</text:a>) sur un répertoire /ianseo puis transférer tous les fichiers /ianseo vers <text:span text:style-name="Source_20_Text">comite-arc.fr/ianseo</text:span></text:p>
      <text:p text:style-name="Text_20_body">Un organisateur de concours peut alors se connecter via Internet au site comite-arc.fr/ianseo sans avoir besoin d’une installation IANSEO sur son ordinateur de greffe.</text:p>
      <text:p text:style-name="Text_20_body">Le greffe indique l’url <text:a xlink:type="simple" xlink:href="http://comite-arc.fr" text:style-name="Internet_20_link" text:visited-style-name="Visited_20_Internet_20_Link">http://comite-arc.fr</text:a> pour la connexion avec les smartphones sous Scorekeeper</text:p>
      <text:p text:style-name="Text_20_body"><draw:frame draw:style-name="mediaright" draw:name="0" text:anchor-type="paragraph" draw:z-index="0" svg:width="7.9375cm" style:rel-width="100%" svg:height="2.2225cm" style:rel-height="scale"><draw:image xlink:href="Pictures/d96e821f4da9fa8f8dbb539f70634b38.jpg" xlink:type="simple" xlink:show="embed" xlink:actuate="onLoad"/></draw:frame></text:p>
      <text:p text:style-name="Text_20_body">N’importe quel smartphone peut être utilisé pour la saisie des scores d’une cible après
- installation de Scorekeeper NG sur le smartphone,
- activation de l'option “Données mobiles” du smartphone pour une connexion Internet dans une zone couverte par le réseau mobile,
- lecture du QR code de la feuille de marque de la cible</text:p>
      <text:h text:style-name="Heading_20_2" text:outline-level="2"><text:bookmark-start text:name="__RefHeading___condition_d_acces_au_reseau_aclenable_0_3"/><text:bookmark-start text:name="condition_d_acces_au_reseau_aclenable_0"/>Condition d’accès au réseau AclEnable=0<text:bookmark-end text:name="__RefHeading___condition_d_acces_au_reseau_aclenable_0_3"/><text:bookmark-end text:name="condition_d_acces_au_reseau_aclenable_0"/></text:h>
      <text:p text:style-name="Text_20_body">Plusieurs ordinateurs peuvent se connecter sur comite-arc.fr/ianseo en mode administrateur
En haut, à droite de la fenêtre IANSEO, configuration avant ouverture de concours:</text:p>
      <text:p text:style-name="Text_20_body"><draw:frame draw:style-name="mediaright" draw:name="1" text:anchor-type="paragraph" draw:z-index="1" svg:width="6.19125cm" style:rel-width="100%" svg:height="1.0847916666667cm" style:rel-height="scale"><draw:image xlink:href="Pictures/b385f816f3f803a1c50be7964f64ebd8.jpg" xlink:type="simple" xlink:show="embed" xlink:actuate="onLoad"/></draw:frame></text:p>
      <text:p text:style-name="Text_20_body">Après ouverture d’un concours:</text:p>
      <text:p text:style-name="Text_20_body"><draw:frame draw:style-name="mediaright" draw:name="2" text:anchor-type="paragraph" draw:z-index="2" svg:width="12.461875cm" svg:height="1.905cm"><draw:image xlink:href="Pictures/7a8c384ee6054cf4c56619a71f9b2798.jpg" xlink:type="simple" xlink:show="embed" xlink:actuate="onLoad"/></draw:frame></text:p>
      <text:p text:style-name="Text_20_body">L’état de l’accès réseau pour chaque concours est enregistré dans le paramètre AclEnable qui est modifiable via phpmyadmin</text:p>
      <text:p text:style-name="Text_20_body">Si le réseau est ON, la valeur de AclEnable est `MpValue` = 's:2:\“10\”
qu’il faut modifier à 00</text:p>
      <text:p text:style-name="Text_20_body">Si le concours a pour numéro ‘123’, voici la commande SQL:</text:p>
      <text:p text:style-name="Preformatted_20_Text">SELECT `ModulesParameters`.* FROM `ModulesParameters`;<text:line-break/>UPDATE `ModulesParameters` SET `MpValue` = 's:2:\"00\";' <text:line-break/>WHERE `ModulesParameters`.`MpModule` = 'ACL' <text:line-break/>AND<text:s text:c="2"/>`ModulesParameters`.`MpParameter` = 'AclEnable' <text:line-break/>AND `ModulesParameters`.`MpTournament` = 123;</text:p>
      <text:p text:style-name="Text_20_body"><draw:frame draw:style-name="mediaright" draw:name="3" text:anchor-type="paragraph" draw:z-index="3" svg:width="54.186666666667cm" style:rel-width="100%" svg:height="19.05cm" style:rel-height="scale"><draw:image xlink:href="Pictures/cf5d240a64a9217be9d4b15e3e6d4af3.jpg" xlink:type="simple" xlink:show="embed" xlink:actuate="onLoad"/></draw:frame>
<draw:frame draw:style-name="mediaright" draw:name="4" text:anchor-type="paragraph" draw:z-index="4" svg:width="41.460208333333cm" style:rel-width="100%" svg:height="15.028333333333cm" style:rel-height="scale"><draw:image xlink:href="Pictures/51f4738e4a2076b10902f97545caa344.jpg" xlink:type="simple" xlink:show="embed" xlink:actuate="onLoad"/></draw:frame></text:p>
      <text:h text:style-name="Heading_20_3" text:outline-level="3"><text:bookmark-start text:name="__RefHeading___droits_d_acces_du_repertoire_ianseo_sur_serveur_heberge_4"/><text:bookmark-start text:name="droits_d_acces_du_repertoire_ianseo_sur_serveur_heberge"/>Droits d’accès du répertoire IANSEO sur serveur hébergé<text:bookmark-end text:name="__RefHeading___droits_d_acces_du_repertoire_ianseo_sur_serveur_heberge_4"/><text:bookmark-end text:name="droits_d_acces_du_repertoire_ianseo_sur_serveur_heberge"/></text:h>
      <text:p text:style-name="Text_20_body">Il est possible de gérer les droits d’accès sur serveur hébergé avec un module IANSEO complémentaire payant (500€ HT/an).
Sans ce module, tout internaute connecté à l’installation hébergée IANSEO peut gérer la totalité des compétitions sur ce serveur.
Sans ce module, chaque club souhaitant disposer des facilités exclusives de gestion d’une installation IANSEO sur serveur doit avoir sa propre installation IANSEO hébergée.</text:p>
      <text:h text:style-name="Heading_20_3" text:outline-level="3"><text:bookmark-start text:name="__RefHeading___base_mysql_5"/><text:bookmark-start text:name="base_mysql"/>Base MySQL<text:bookmark-end text:name="__RefHeading___base_mysql_5"/><text:bookmark-end text:name="base_mysql"/></text:h>
      <text:p text:style-name="Text_20_body">Lors de l'installation IANSEO, indiquer le nom de la base MySQL (sur un hébergement OVH, typiquement une base MySQL <text:span text:style-name="Source_20_Text">mabase</text:span> est installée sur serveur <text:span text:style-name="Source_20_Text">mabase.mysql.db</text:span>).
Ces informations sont enregistrées sur <text:span text:style-name="Source_20_Text">/ianseo/Common/config.inc.php</text:span></text:p>
      <text:p text:style-name="Preformatted_20_Text">&lt;?php<text:line-break/>// settings for the READ server<text:line-break/>$CFG-&gt;R_HOST = 'mabase.mysql.db';<text:line-break/>$CFG-&gt;R_USER = 'mabase';<text:line-break/>$CFG-&gt;R_PASS = 'mot_passe_crypte';<text:line-break/>// settings for the WRITE Server<text:line-break/>$CFG-&gt;W_HOST = 'mabase.mysql.db';<text:line-break/>$CFG-&gt;W_USER = 'mabase';<text:line-break/>$CFG-&gt;W_PASS = 'mot_passe_crypte';<text:line-break/>/* DB Name */<text:line-break/>$CFG-&gt;DB_NAME = 'mabase';<text:line-break/>// set the root directory<text:line-break/>$CFG-&gt;ROOT_DIR = '/ianseo/';<text:line-break/>?&gt;</text:p>
      <text:h text:style-name="Heading_20_1" text:outline-level="1"><text:bookmark-start text:name="__RefHeading___procedure_pour_le_greffe_6"/><text:bookmark-start text:name="procedure_pour_le_greffe"/>Procédure pour le greffe<text:bookmark-end text:name="__RefHeading___procedure_pour_le_greffe_6"/><text:bookmark-end text:name="procedure_pour_le_greffe"/></text:h>
      <text:p text:style-name="Text_20_body">1. dans le paramétrage de la compétition IANSEO, indiquer l'URL de l'hébergement <text:span text:style-name="Source_20_Text">comite-arc.fr/ianseo</text:span></text:p>
      <text:p text:style-name="Text_20_body"><draw:frame draw:style-name="media" draw:name="5" text:anchor-type="as-char" draw:z-index="5" svg:width="6.6145833333333cm" style:rel-width="100%" svg:height="1.8520833333333cm" style:rel-height="scale"><draw:image xlink:href="Pictures/d96e821f4da9fa8f8dbb539f70634b38.jpg" xlink:type="simple" xlink:show="embed" xlink:actuate="onLoad"/></draw:frame></text:p>
      <text:p text:style-name="Text_20_body">2. imprimer la feuille de marque pour chaque cible (qui incorpore l'URL de l'hébergement)</text:p>
      <text:p text:style-name="Text_20_body">3. scanner ce QR code par un smartphone d'un archer sur la cible du peloton.</text:p>
      <text:p text:style-name="Text_20_body">Ce scan peut être effectué sans qu'un greffe local IANSEO soit actif et sans routeur locaI : en effet, c'est le greffe hébergé sur OVH qui reçoit les marques via Internet; le réseau, c'est lnternet via les <text:span text:style-name="Source_20_Text">données mobiles</text:span>  GSM de chaque smartphone.</text:p>
      <text:p text:style-name="Text_20_body">Ce fonctionnement est particulièrement adapté pour un passage de flèches ou rencontre amicale encadré par un entraîneur qui distribue les QR codes préalablement imprimés.</text:p>
      <text:p text:style-name="Text_20_body">Les réserves de ce fonctionnement pour une compétition sélective, émises notamment par <text:a xlink:type="simple" xlink:href="https://wiki.ianseo.net/?title=Ianseo" text:style-name="Internet_20_link" text:visited-style-name="Visited_20_Internet_20_Link">Matteo Pisani</text:a>, développeur historique de IANSEO, responsable IANSEO au sein de la Word Archery</text:p>
      <text:list text:style-name="List_20_1" text:continue-numbering="false">
        <text:list-item>
          <text:p text:style-name="LastListParagraph_List_20_1_Content_First"> ce système fonctionne si la liaison par <text:span text:style-name="Source_20_Text">données mobiles</text:span> sur smartphone est possible: blocages en cas d'utilisation dans une zone blanche et/ou en cas d’interruption Internet de l'hébergement OVH.</text:p>
        </text:list-item>
      </text:list>
      <text:p text:style-name="Text_20_body"><text:span text:style-name="Source_20_Text">Toutefois, les scores peuvent être saisis dans une zone qui est blanche sur le lieu du tir, 
par exemple un site isolé extérieur, mais après avoir scanné le QR code dans une zone avec couverture GSM. 
Les scores seront enregistrés dans le smartphone puis émis dès que le smartphone revient dans une zone avec couverture GSM.</text:span></text:p>
      <text:list text:style-name="List_20_1" text:continue-numbering="false">
        <text:list-item>
          <text:p text:style-name="LastListParagraph_List_20_1_Content_First"> risque potentiel de sécurité: le greffe ne contrôle plus aussi directement les saisies qui peuvent être encodées n'importe où dans le monde avec le QR code et/ou données de la compétition. La protection supplémentaire pour protéger l'accès à une compétition par club est possible via un module payant. A défaut, un hébergement mutualisé ne devrait être utilisé que par un seul greffe de club.</text:p>
        </text:list-item>
      </text:list>
      <text:h text:style-name="Heading_20_2" text:outline-level="2"><text:bookmark-start text:name="__RefHeading___utilisations_pratiques_de_ianseo_cloud_7"/><text:bookmark-start text:name="utilisations_pratiques_de_ianseo_cloud"/>Utilisations pratiques de IANSEO cloud<text:bookmark-end text:name="__RefHeading___utilisations_pratiques_de_ianseo_cloud_7"/><text:bookmark-end text:name="utilisations_pratiques_de_ianseo_cloud"/></text:h>
      <text:h text:style-name="Heading_20_4" text:outline-level="4"><text:bookmark-start text:name="__RefHeading___passage_de_fleches_8"/><text:bookmark-start text:name="passage_de_fleches"/>Passage de flèches<text:bookmark-end text:name="__RefHeading___passage_de_fleches_8"/><text:bookmark-end text:name="passage_de_fleches"/></text:h>
      <text:p text:style-name="Text_20_body">Ouvrir une compétition IANSEO sur une année, en ouvrant un départ par session de passage de flèches en fournissant les feuilles de marques aux entraîneurs dont les tirs effectifs sont étalés sur une semaine selon les groupes d'entraînement; je n'ai pas besoin d'être présent pendant chaque tir; pour plus de souplesse, affecter un archer par cible, par exemple de 1 à 50 pour 50 archers, les regroupements des archers pendant les entraînements ne sont pas connus à l'avance. Dans ce cas, chaque archer doit utiliser un smartphone pour scanner sa feuille de marque avec QR code correspondant.</text:p>
      <text:h text:style-name="Heading_20_4" text:outline-level="4"><text:bookmark-start text:name="__RefHeading___pre-enregistrement_des_archers_d_une_competitions_selective_9"/><text:bookmark-start text:name="pre-enregistrement_des_archers_d_une_competitions_selective"/>Pré-enregistrement des archers d'une compétitions sélective<text:bookmark-end text:name="__RefHeading___pre-enregistrement_des_archers_d_une_competitions_selective_9"/><text:bookmark-end text:name="pre-enregistrement_des_archers_d_une_competitions_selective"/></text:h>
      <text:p text:style-name="Text_20_body">car elle permet de saisir des inscriptions sur n'importe quel ordinateur avec plusieurs greffiers.
J'exporte ensuite cette compétition avec les inscriptions sur une installation IANSEO locale d'un ordinateur sous Linux avec routeur local pour gérer les saisies des archers avec le réseau local du club le jour de la compétition. Les smartphones de saisie de scores sont en mode “avion” (pas de réseau extérieur) et utilisent le wifi du réseau loc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51:37</meta:creation-date>
    <dc:creator>Generated</dc:creator>
    <dc:date>2026-09-15T17::51:37</dc:date>
    <dc:language>en-US</dc:language>
    <meta:editing-cycles>1</meta:editing-cycles>
    <meta:editing-duration>PT0S</meta:editing-duration>
    <dc:title>ianseo:installation:serveur_cloud</dc:title>
  </office:meta>
</office:document-meta>
</file>