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ba66805ff478b811c38d129b033b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installation:windows_wampserveur"/><text:bookmark-start text:name="__RefHeading___ianseo_installation_windows_wampserver_1"/><text:bookmark-start text:name="ianseo_installation_windows_wampserver"/>IANSEO installation Windows Wampserver<text:bookmark-end text:name="__RefHeading___ianseo_installation_windows_wampserver_1"/><text:bookmark-end text:name="ianseo_installation_windows_wampserver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installation" text:style-name="Internet_20_link" text:visited-style-name="Visited_20_Internet_20_Link"> Installations</text:a>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<draw:frame draw:style-name="mediaright" draw:name="0" text:anchor-type="paragraph" draw:z-index="0" svg:width="10.583333333333cm" svg:height="9.3018441196938cm"><draw:image xlink:href="Pictures/53ba66805ff478b811c38d129b033b41.jpg" xlink:type="simple" xlink:show="embed" xlink:actuate="onLoad"/></draw:frame></text:p>
      <text:list text:style-name="List_20_1" text:continue-numbering="false">
        <text:list-item>
          <text:p text:style-name="LastListParagraph_List_20_1_Content_First"> Sur <text:a xlink:type="simple" xlink:href="https://www.ianseo.net/Releases.php" text:style-name="Internet_20_link" text:visited-style-name="Visited_20_Internet_20_Link">https://www.ianseo.net/Releases.php</text:a>, télécharger “Install files for all platforms”. En 2026, la version proposée est <text:a xlink:type="simple" xlink:href="https://www.ianseo.net/Release/Ianseo_20250210.zip" text:style-name="Internet_20_link" text:visited-style-name="Visited_20_Internet_20_Link">https://www.ianseo.net/Release/Ianseo_20250210.zip</text:a></text:p>
        </text:list-item>
      </text:list>
      <text:h text:style-name="Heading_20_3" text:outline-level="3"><text:bookmark-start text:name="__RefHeading___telecharger_et_installer_wampserver_3"/><text:bookmark-start text:name="telecharger_et_installer_wampserver"/>Télécharger et installer WAMPserver<text:bookmark-end text:name="__RefHeading___telecharger_et_installer_wampserver_3"/><text:bookmark-end text:name="telecharger_et_installer_wampserver"/></text:h>
      <text:p text:style-name="Text_20_body">1 - la version wampserver 3.3.7 (de novembre 2024) requiert l’installation de Microsoft VC_2010, VC_2010_SP1, VC_2012, VC_2013 en X86 32 bits et X64 64 bits.</text:p>
      <text:p text:style-name="Text_20_body">NB: Toutes les versions de “Microsoft Visual C++ redistributable” (2005→2022) sont disponibles sur:
<text:a xlink:type="simple" xlink:href="https://learn.microsoft.com/fr-fr/cpp/windows/latest-supported-vc-redist?view=msvc-170" text:style-name="Internet_20_link" text:visited-style-name="Visited_20_Internet_20_Link">https://learn.microsoft.com/fr-fr/cpp/windows/latest-supported-vc-redist?view=msvc-170</text:a>
ou sur <text:a xlink:type="simple" xlink:href="https://wampserver.aviatechno.net/" text:style-name="Internet_20_link" text:visited-style-name="Visited_20_Internet_20_Link">https://wampserver.aviatechno.net/</text:a> avec l’ensemble des versions VC_Redist.</text:p>
      <text:p text:style-name="Text_20_body">2 - la dernière version wampserveur est sur
<text:a xlink:type="simple" xlink:href="https://www.wampserver.com/" text:style-name="Internet_20_link" text:visited-style-name="Visited_20_Internet_20_Link">https://www.wampserver.com/</text:a></text:p>
      <text:p text:style-name="Text_20_body">NB: la version Wampserver 3.3.0 est la (dernière) version autonome; wampserver3.3.0_x64 (643Mo) qui comprend l’installation de Microsoft VC Redist. Cette version devient obsolète avec les mises à jour Windows.</text:p>
      <text:p text:style-name="Text_20_body">Lancer l’installation wampserver3.3.x_x64.exe
Pour une installation 64bits, WAMPserver_.exe crée un répertoire par défaut sur <text:span text:style-name="Source_20_Text">c:\wamp64</text:span>
localhost est l’alias de c:\wamp64\wwww</text:p>
      <text:p text:style-name="Text_20_body">3 - Décompresser le contenu de l’archive Ianseo_xxxx.zip ianseo dans c:\wamp64\www\ianseo
NB: il est possible de l’installer sur un autre répertoire, mais la déclaration d’un alias sera nécessaire.</text:p>
      <text:p text:style-name="Text_20_body">4 - Après tout (re)démarrage de Windows, lancer Wampserver:</text:p>
      <text:p text:style-name="Text_20_body">5. Après le téléchargement de Ianseo_20250210.zip, décompresser cette archive dans <text:span text:style-name="Source_20_Text">C:\wamp64\www\ianseo</text:span></text:p>
      <text:h text:style-name="Heading_20_3" text:outline-level="3"><text:bookmark-start text:name="__RefHeading___installation_ianseo_4"/><text:bookmark-start text:name="installation_ianseo"/>installation IANSEO<text:bookmark-end text:name="__RefHeading___installation_ianseo_4"/><text:bookmark-end text:name="installation_ianseo"/></text:h>
      <text:p text:style-name="Text_20_body">Dans un navigateur, la page localhost affiche les paramètres de Wampserver.</text:p>
      <text:p text:style-name="Text_20_body">Dans un navigateur Internet, lancer localhost/ianseo</text:p>
      <text:p text:style-name="Text_20_body">initialiser ianseo et c’est parti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52:05</meta:creation-date>
    <dc:creator>Generated</dc:creator>
    <dc:date>2026-09-15T17::52:05</dc:date>
    <dc:language>en-US</dc:language>
    <meta:editing-cycles>1</meta:editing-cycles>
    <meta:editing-duration>PT0S</meta:editing-duration>
    <dc:title>ianseo:installation:windows_wampserveur</dc:title>
  </office:meta>
</office:document-meta>
</file>