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installation:windows_xamp"/><text:bookmark-start text:name="__RefHeading___ianseo_installation_windows_xamp_1"/><text:bookmark-start text:name="ianseo_installation_windows_xamp"/>IANSEO installation Windows Xamp<text:bookmark-end text:name="__RefHeading___ianseo_installation_windows_xamp_1"/><text:bookmark-end text:name="ianseo_installation_windows_xamp"/></text:h>
      <text:p text:style-name="Text_20_body">installation proposée sur ianseo.net</text:p>
      <text:p text:style-name="Text_20_body">1. télécharger <text:a xlink:type="simple" xlink:href="https://www.ianseo.net/Release/Ianseo64_20250210.exe" text:style-name="Internet_20_link" text:visited-style-name="Visited_20_Internet_20_Link">https://www.ianseo.net/Release/Ianseo64_20250210.exe</text:a>
Permettre le téléchargement.
Décompresser dans C:\</text:p>
      <text:p text:style-name="Text_20_body">Utiliser pour lancer Xamp via un bouton intégré
<text:a xlink:type="simple" xlink:href="https://www.ianseo.net/Release/Ianseo_Launcher.exe" text:style-name="Internet_20_link" text:visited-style-name="Visited_20_Internet_20_Link">https://www.ianseo.net/Release/Ianseo_Launcher.exe</text:a>
Cet utilitaire permet notamment “résolution des problèmes en tant qu'administrateur”
comme réparer MySQl, limiter les problèmes Windows</text:p>
      <text:p text:style-name="Text_20_body">extension:
<text:a xlink:type="simple" xlink:href="https://github.com/Steph-Krs/ianseo-launcher-exe" text:style-name="Internet_20_link" text:visited-style-name="Visited_20_Internet_20_Link">https://github.com/Steph-Krs/ianseo-launcher-exe</text:a>
pour télécharger
<text:a xlink:type="simple" xlink:href="https://github.com/Steph-Krs/ianseo-launcher-exe/blob/main/QRCoder.dll" text:style-name="Internet_20_link" text:visited-style-name="Visited_20_Internet_20_Link">https://github.com/Steph-Krs/ianseo-launcher-exe/blob/main/QRCoder.dll</text:a> à copier dans C:\ianseo</text:p>
      <text:p text:style-name="Text_20_body">2. Installer IANSEO
lancer la mise à jour (dans le navigateur, aller sur localhost ou adresse IP spécifique de l'ordinateur)
NB: dans paramètre de l'ordinateur, modifier “sécurité”, protection contre les virus: désactiver la protection en temps réel pour la mise à jour IANSEO.</text:p>
      <text:p text:style-name="Text_20_body">3. retour sur le menu principal IANSE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3::18:06</meta:creation-date>
    <dc:creator>Generated</dc:creator>
    <dc:date>2026-08-28T13::18:06</dc:date>
    <dc:language>en-US</dc:language>
    <meta:editing-cycles>1</meta:editing-cycles>
    <meta:editing-duration>PT0S</meta:editing-duration>
    <dc:title>ianseo:installation:windows_xamp</dc:title>
  </office:meta>
</office:document-meta>
</file>