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c963d59a3b473f2cc64281fe1c3271d.jpg"/>
  <manifest:file-entry manifest:media-type="image/jpeg" manifest:full-path="Pictures/da586694d0acd72f45d075925b28f6c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installation:windows_xampp"/><text:bookmark-start text:name="__RefHeading___ianseo_installation_windows_xampp_1"/><text:bookmark-start text:name="ianseo_installation_windows_xampp"/>IANSEO installation Windows Xampp<text:bookmark-end text:name="__RefHeading___ianseo_installation_windows_xampp_1"/><text:bookmark-end text:name="ianseo_installation_windows_xampp"/></text:h>
      <text:p text:style-name="Text_20_body"><text:a xlink:type="simple" xlink:href="https://arc-occitanie.fr/wiki/doku.php?id=ianseo" text:style-name="Internet_20_link" text:visited-style-name="Visited_20_Internet_20_Link">IANSEO</text:a> / <text:a xlink:type="simple" xlink:href="https://arc-occitanie.fr/wiki/doku.php?id=ianseo:installation" text:style-name="Internet_20_link" text:visited-style-name="Visited_20_Internet_20_Link"> Installations</text:a></text:p>
      <text:p text:style-name="Horizontal_20_Line"/>
      <text:p text:style-name="Text_20_body">MISE EN GARDE: Il s'agit de la configuration la plus simple à installer mais instable à l'usage; à l’automne 2024, les tests IANSEO incitent à déconseiller les configurations sous Windows Xampp. Les erreurs rencontrées sont la perte de contrôle de la base MySQL, la perte de connexion avec smartphones pour ScorekeeperNG. Des solutions existent pour des administrateurs avertis mais seront sources de retard et panique pour un greffier sans compétence avancée en informatique. Si vous tenez à monter IANSEO par la face nord, il faudra résoudre les énigmes Xampp. L’enquête commence avec quelques indices sur ianseo.net:</text:p>
      <text:p text:style-name="Text_20_body"><draw:frame draw:style-name="media" draw:name="0" text:anchor-type="as-char" draw:z-index="0" svg:width="53.366458333333cm" style:rel-width="100%" svg:height="11.482916666667cm" style:rel-height="scale"><draw:image xlink:href="Pictures/6c963d59a3b473f2cc64281fe1c3271d.jpg" xlink:type="simple" xlink:show="embed" xlink:actuate="onLoad"/></draw:frame></text:p>
      <text:p text:style-name="Text_20_body">Pour les inconditionnels de Windows, une alternative est la configuration du serveur Apache et base MySQL (ou MariaDB) avec <text:a xlink:type="simple" xlink:href="https://arc-occitanie.fr/wiki/doku.php?id=ianseo:installation:windows_wampserveur" text:style-name="Internet_20_link" text:visited-style-name="Visited_20_Internet_20_Link">Wampserver</text:a>.</text:p>
      <text:h text:style-name="Heading_20_2" text:outline-level="2"><text:bookmark-start text:name="__RefHeading___telechargement_2"/><text:bookmark-start text:name="telechargement"/>Téléchargement<text:bookmark-end text:name="__RefHeading___telechargement_2"/><text:bookmark-end text:name="telechargement"/></text:h>
      <text:p text:style-name="Text_20_body"><draw:frame draw:style-name="media" draw:name="1" text:anchor-type="as-char" draw:z-index="1" svg:width="10.583333333333cm" svg:height="11.870351758794cm"><draw:image xlink:href="Pictures/da586694d0acd72f45d075925b28f6c3.jpg" xlink:type="simple" xlink:show="embed" xlink:actuate="onLoad"/></draw:frame>
Sur <text:a xlink:type="simple" xlink:href="https://www.ianseo.net/Releases.php" text:style-name="Internet_20_link" text:visited-style-name="Visited_20_Internet_20_Link">https://www.ianseo.net/Releases.php</text:a>, télécharger Windows Full Installer
En 2026, la version proposée est <text:a xlink:type="simple" xlink:href="https://www.ianseo.net/Release/Ianseo64_20250210.exe" text:style-name="Internet_20_link" text:visited-style-name="Visited_20_Internet_20_Link">https://www.ianseo.net/Release/Ianseo64_20250210.exe</text:a></text:p>
      <text:p text:style-name="Text_20_body">Télécharger également “<text:span text:style-name="Source_20_Text">Ianseo simplified launcher and repair tool - © FFTA</text:span>” (<text:a xlink:type="simple" xlink:href="https://www.ianseo.net/Release/Ianseo_Launcher.exe" text:style-name="Internet_20_link" text:visited-style-name="Visited_20_Internet_20_Link">github</text:a>).</text:p>
      <text:p text:style-name="Text_20_body">documentation installation <text:a xlink:type="simple" xlink:href="https://www.ianseo.net/Release/Ianseo_Launcher.pdf" text:style-name="Internet_20_link" text:visited-style-name="Visited_20_Internet_20_Link">https://www.ianseo.net/Release/Ianseo_Launcher.pdf</text:a></text:p>
      <text:h text:style-name="Heading_20_3" text:outline-level="3"><text:bookmark-start text:name="__RefHeading___configuration_3"/><text:bookmark-start text:name="configuration"/>Configuration<text:bookmark-end text:name="__RefHeading___configuration_3"/><text:bookmark-end text:name="configuration"/></text:h>
      <text:list text:style-name="List_20_1" text:continue-numbering="false">
        <text:list-item>
          <text:p text:style-name="List_20_1_Content_First"> Cliquer sur le fichier téléchargé (Ianseo64_20250210.exe), habituellement dans <text:span text:style-name="Source_20_Text">Téléchargement</text:span>. Si vous avez le message “<text:span text:style-name="Source_20_Text">Windows a protégé votre ordinateur</text:span>”, Microsoft defender a empêché le démarrage d'une application non reconnue, cliquer sur “<text:span text:style-name="Source_20_Text">Informations complémentaires</text:span>”. Puis cliquer sur “<text:span text:style-name="Source_20_Text">Exécuter quand même</text:span>”.</text:p>
        </text:list-item>
        <text:list-item>
          <text:p text:style-name="List_20_1_Content"> <text:span text:style-name="Strong_20_Emphasis">indiquer le répertoire d'installation</text:span> <text:span text:style-name="Source_20_Text">C:\</text:span> (un autre répertoire est possible mais demande des configurations supplémentaires)</text:p>
        </text:list-item>
        <text:list-item>
          <text:p text:style-name="List_20_1_Content"> Cliquez sur “extract” et patienter jusqu'à la fermeture de la fenêtre.</text:p>
        </text:list-item>
        <text:list-item>
          <text:p text:style-name="List_20_1_Content"> Dans l'explorateur de fichiers, dans le répertoire c:\ianseo, cliquer sur <text:span text:style-name="Source_20_Text">xamp-controle.exe</text:span></text:p>
        </text:list-item>
        <text:list-item>
          <text:p text:style-name="List_20_1_Content_Last"> cliquer sur “<text:span text:style-name="Source_20_Text">start</text:span>” pour le module Apache, pour le module MySQL</text:p>
        </text:list-item>
      </text:list>
      <text:p text:style-name="Text_20_body">Pour Windows, des applications “User Condtributed Software” sont proposées pour simplifier le lancement de Xampp et gestion des QRcodes
<text:a xlink:type="simple" xlink:href="https://www.ianseo.net/Release/Ianseo_Launcher.exe" text:style-name="Internet_20_link" text:visited-style-name="Visited_20_Internet_20_Link">https://www.ianseo.net/Release/Ianseo_Launcher.exe</text:a>
+ QRCoder.dll
<text:a xlink:type="simple" xlink:href="https://github.com/Steph-Krs/ianseo-launcher-exe" text:style-name="Internet_20_link" text:visited-style-name="Visited_20_Internet_20_Link">https://github.com/Steph-Krs/ianseo-launcher-ex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20::05:37</meta:creation-date>
    <dc:creator>Generated</dc:creator>
    <dc:date>2026-09-15T20::05:37</dc:date>
    <dc:language>en-US</dc:language>
    <meta:editing-cycles>1</meta:editing-cycles>
    <meta:editing-duration>PT0S</meta:editing-duration>
    <dc:title>ianseo:installation:windows_xampp</dc:title>
  </office:meta>
</office:document-meta>
</file>