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6f27d7845e1f2fde663644492775c9a.jpg"/>
  <manifest:file-entry manifest:media-type="image/jpeg" manifest:full-path="Pictures/59bc40e5771a942b9e06891842068067.jpg"/>
  <manifest:file-entry manifest:media-type="image/jpeg" manifest:full-path="Pictures/21e4a8b0d631f537b7dd8bb24868df8e.jpg"/>
  <manifest:file-entry manifest:media-type="image/jpeg" manifest:full-path="Pictures/cad21de38a9859a28f4fd0a92dd34554.jpg"/>
  <manifest:file-entry manifest:media-type="image/jpeg" manifest:full-path="Pictures/eb16d83a45dedc429a4bc9392380aa4f.jpg"/>
  <manifest:file-entry manifest:media-type="image/jpeg" manifest:full-path="Pictures/78ce1f4203197b98f1a878f2725e53d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materiel:edgerouteur_loco_branchement"/><text:bookmark-start text:name="__RefHeading___branchement_edgerouter_x_sfp_et_nanostation_locom2_au_greffe_1"/><text:bookmark-start text:name="branchement_edgerouter_x_sfp_et_nanostation_locom2_au_greffe"/>branchement Edgerouter X SFP et Nanostation LocoM2 au greffe<text:bookmark-end text:name="__RefHeading___branchement_edgerouter_x_sfp_et_nanostation_locom2_au_greffe_1"/><text:bookmark-end text:name="branchement_edgerouter_x_sfp_et_nanostation_locom2_au_greffe"/></text:h>
      <text:p text:style-name="Text_20_body">1. brancher tous les câbles hormis les prises d'alimentation</text:p>
      <text:p text:style-name="Text_20_body"><draw:frame draw:style-name="media" draw:name="0" text:anchor-type="as-char" draw:z-index="0" svg:width="5.2916666666667cm" style:rel-width="100%" svg:height="4.6392694063927cm" style:rel-height="scale"><draw:image xlink:href="Pictures/e6f27d7845e1f2fde663644492775c9a.jpg" xlink:type="simple" xlink:show="embed" xlink:actuate="onLoad"/></draw:frame></text:p>
      <text:p text:style-name="Text_20_body">2. allumer le routeur: branchement du câble d’alimentation</text:p>
      <text:p text:style-name="Text_20_body">3. allumer l’ordinateur après que le routeur présente des diodes allumées en PoE (eth3 et eth4)</text:p>
      <text:p text:style-name="Text_20_body"><draw:frame draw:style-name="media" draw:name="1" text:anchor-type="as-char" draw:z-index="1" svg:width="5.2916666666667cm" style:rel-width="100%" svg:height="4.5307734204793cm" style:rel-height="scale"><draw:image xlink:href="Pictures/59bc40e5771a942b9e06891842068067.jpg" xlink:type="simple" xlink:show="embed" xlink:actuate="onLoad"/></draw:frame>
<draw:frame draw:style-name="media" draw:name="2" text:anchor-type="as-char" draw:z-index="2" svg:width="5.2916666666667cm" style:rel-width="100%" svg:height="7.0555555555556cm" style:rel-height="scale"><draw:image xlink:href="Pictures/21e4a8b0d631f537b7dd8bb24868df8e.jpg" xlink:type="simple" xlink:show="embed" xlink:actuate="onLoad"/></draw:frame></text:p>
      <text:p text:style-name="Text_20_body">4. repérer l’adresse IP de l’ordinateur: ouvrir un terminal (icône “émulateur de terminal”)
lancer la commande</text:p>
      <text:p text:style-name="Text_20_body"><text:span text:style-name="Strong_20_Emphasis">ifconfig -a</text:span> ou <text:span text:style-name="Strong_20_Emphasis">ip a</text:span></text:p>
      <text:p text:style-name="Text_20_body"><draw:frame draw:style-name="media" draw:name="3" text:anchor-type="as-char" draw:z-index="3" svg:width="17.4625cm" style:rel-width="100%" svg:height="3.8364583333333cm" style:rel-height="scale"><draw:image xlink:href="Pictures/cad21de38a9859a28f4fd0a92dd34554.jpg" xlink:type="simple" xlink:show="embed" xlink:actuate="onLoad"/></draw:frame></text:p>
      <text:p text:style-name="Text_20_body">Notez l’adresse IP de la forme 10.125.100.x (ci-dessus 10.125.100.163) </text:p>
      <text:p text:style-name="Text_20_body">5. lancer IANSEO dans Firefox <text:a xlink:type="simple" xlink:href="http://localhost/ianseo/" text:style-name="Internet_20_link" text:visited-style-name="Visited_20_Internet_20_Link">http://localhost/ianseo/</text:a>
ouvrez une compétition, puis dans le menu
“Compétition→paramètre de la compétition→information de la compétition”
indiquer l’url que vous avez relevée avec ifconfig;
dans l’exemple ci-dessus <text:a xlink:type="simple" xlink:href="http://10.125.100.163" text:style-name="Internet_20_link" text:visited-style-name="Visited_20_Internet_20_Link">http://10.125.100.163</text:a></text:p>
      <text:p text:style-name="Text_20_body"><draw:frame draw:style-name="media" draw:name="4" text:anchor-type="as-char" draw:z-index="4" svg:width="34.739791666667cm" style:rel-width="100%" svg:height="21.087291666667cm" style:rel-height="scale"><draw:image xlink:href="Pictures/eb16d83a45dedc429a4bc9392380aa4f.jpg" xlink:type="simple" xlink:show="embed" xlink:actuate="onLoad"/></draw:frame></text:p>
      <text:p text:style-name="Text_20_body">Cette adresse url sera utilisée dans les feuilles de marques via leur QR code; ces feuilles ne doivent être imprimées qu’après cette mise à jour.</text:p>
      <text:p text:style-name="Text_20_body"><draw:frame draw:style-name="media" draw:name="5" text:anchor-type="as-char" draw:z-index="5" svg:width="27.093333333333cm" style:rel-width="100%" svg:height="15.24cm" style:rel-height="scale"><draw:image xlink:href="Pictures/78ce1f4203197b98f1a878f2725e53d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11:27</meta:creation-date>
    <dc:creator>Generated</dc:creator>
    <dc:date>2026-09-15T17::11:27</dc:date>
    <dc:language>en-US</dc:language>
    <meta:editing-cycles>1</meta:editing-cycles>
    <meta:editing-duration>PT0S</meta:editing-duration>
    <dc:title>ianseo:materiel:edgerouteur_loco_branchement</dc:title>
  </office:meta>
</office:document-meta>
</file>