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28a630d34bb6fc93d73a36c9e5d5c9ad.jpg"/>
  <manifest:file-entry manifest:media-type="image/jpeg" manifest:full-path="Pictures/5f6c9f203e4e225e91dd00ab53178a67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ianseo:materiel"/><text:bookmark-start text:name="__RefHeading___materiel_pour_ianseo_1"/><text:bookmark-start text:name="materiel_pour_ianseo"/>Matériel pour IANSEO<text:bookmark-end text:name="__RefHeading___materiel_pour_ianseo_1"/><text:bookmark-end text:name="materiel_pour_ianseo"/></text:h>
      <text:p text:style-name="Text_20_body"><text:a xlink:type="simple" xlink:href="https://arc-occitanie.fr/wiki/doku.php?id=ianseo" text:style-name="Internet_20_link" text:visited-style-name="Visited_20_Internet_20_Link">IANSEO</text:a> / <text:a xlink:type="simple" xlink:href="#ianseo:materiel" text:style-name="Local_20_link" text:visited-style-name="Visited_20_Local_20_Link"> materiel</text:a></text:p>
      <text:h text:style-name="Heading_20_2" text:outline-level="2"><text:bookmark-start text:name="__RefHeading___ordinateur_de_greffe_2"/><text:bookmark-start text:name="ordinateur_de_greffe"/>Ordinateur de greffe<text:bookmark-end text:name="__RefHeading___ordinateur_de_greffe_2"/><text:bookmark-end text:name="ordinateur_de_greffe"/></text:h>
      <text:p text:style-name="Text_20_body"><draw:frame draw:style-name="mediaright" draw:name="0" text:anchor-type="paragraph" draw:z-index="0" svg:width="54.186666666667cm" style:rel-width="100%" svg:height="20.6375cm" style:rel-height="scale"><draw:image xlink:href="Pictures/28a630d34bb6fc93d73a36c9e5d5c9ad.jpg" xlink:type="simple" xlink:show="embed" xlink:actuate="onLoad"/></draw:frame>Préconisation de configuration d’ordinateur:</text:p>
      <text:list text:style-name="List_20_1" text:continue-numbering="false">
        <text:list-item>
          <text:p text:style-name="List_20_1_Content_First"> mémoire RAM 4Go ou plus</text:p>
        </text:list-item>
        <text:list-item>
          <text:p text:style-name="List_20_1_Content"> Disque &gt; 100Go, un disque SSD est souhaitable; un disque mécanique fonctionne correctement, le temps de démarrage sera simplement plus long.</text:p>
        </text:list-item>
        <text:list-item>
          <text:p text:style-name="List_20_1_Content"> Port Ethernet pour liaison au routeur ou via un <text:a xlink:type="simple" xlink:href="https://www.amazon.fr/s?k=adaptateur+usbA+vers+ethernet" text:style-name="Internet_20_link" text:visited-style-name="Visited_20_Internet_20_Link">adaptateur à connecter sur port USB-A</text:a> ou <text:a xlink:type="simple" xlink:href="https://www.amazon.fr/s?k=adaptateur+usbC+vers+ethernet" text:style-name="Internet_20_link" text:visited-style-name="Visited_20_Internet_20_Link">USB-C</text:a> .</text:p>
        </text:list-item>
        <text:list-item>
          <text:p text:style-name="List_20_1_Content"> Port HDMI pour sortie sur écran ou video-projecteur; </text:p>
        </text:list-item>
        <text:list-item>
          <text:p text:style-name="List_20_1_Content_Last"> un ancien port VGA est acceptable si vous avez un câble VGA et écran VGA ou un <text:a xlink:type="simple" xlink:href="https://www.amazon.fr/s?k=vga+vers+hdmi" text:style-name="Internet_20_link" text:visited-style-name="Visited_20_Internet_20_Link">adaptateur VGA-&gt;HDMI</text:a> pour écran HDMI. Sur les anciens Mac, les <text:a xlink:type="simple" xlink:href="https://www.amazon.fr/s?k=minidisplayport+vers+hdmi" text:style-name="Internet_20_link" text:visited-style-name="Visited_20_Internet_20_Link">miniDisplayPort</text:a> étaient utilisés avant HDMI.</text:p>
        </text:list-item>
      </text:list>
      <text:p text:style-name="Text_20_body">Si vous disposez d’un PC sous Windows 10 ou macOS obsolète, vous pouvez le convertir en machine de concours pour greffe IANSEO sous <text:a xlink:type="simple" xlink:href="https://arc-occitanie.fr/wiki/doku.php?id=ianseo:installation:linux_mint" text:style-name="Internet_20_link" text:visited-style-name="Visited_20_Internet_20_Link">Linux</text:a>!</text:p>
      <text:h text:style-name="Heading_20_2" text:outline-level="2"><text:bookmark-start text:name="__RefHeading___reseau_local_wifi_3"/><text:bookmark-start text:name="reseau_local_wifi"/>Réseau local wifi<text:bookmark-end text:name="__RefHeading___reseau_local_wifi_3"/><text:bookmark-end text:name="reseau_local_wifi"/></text:h>
      <text:p text:style-name="Text_20_body"><draw:frame draw:style-name="mediaright" draw:name="1" text:anchor-type="paragraph" draw:z-index="1" svg:width="54.186666666667cm" style:rel-width="100%" svg:height="40.64cm" style:rel-height="scale"><draw:image xlink:href="Pictures/5f6c9f203e4e225e91dd00ab53178a67.jpg" xlink:type="simple" xlink:show="embed" xlink:actuate="onLoad"/></draw:frame></text:p>
      <text:p text:style-name="Text_20_body">Le matériel présenté ici est utilisé depuis 2017 pour des concours 18m, TAE, rencontres jeunes, championnats régionaux, DRE de 8 à 50 cibles, polyvalence sous TRAPTA ou IANSEO.
Connexions: Ethernet PC sur routeur, Ethernet antenne sur routeur, + option smartphone sur réseau GSM pour publier sur Internet.</text:p>
      <text:p text:style-name="Text_20_body"><text:span text:style-name="Strong_20_Emphasis">Ubiquity Edgerouteur X SFP</text:span></text:p>
      <text:list text:style-name="List_20_1" text:continue-numbering="false">
        <text:list-item>
          <text:p text:style-name="List_20_1_Content_First"> achat <text:a xlink:type="simple" xlink:href="https://www.wifi-france.com/ubiquiti/er-x-sfp" text:style-name="Internet_20_link" text:visited-style-name="Visited_20_Internet_20_Link">https://www.wifi-france.com/ubiquiti/er-x-sfp</text:a></text:p>
        </text:list-item>
        <text:list-item>
          <text:p text:style-name="List_20_1_Content"> Manuel d’installation constructeur <text:a xlink:type="simple" xlink:href="https://dl.ubnt.com/qsg/ER-X-SFP/ER-X-SFP_FR.html" text:style-name="Internet_20_link" text:visited-style-name="Visited_20_Internet_20_Link">HTML</text:a> ou <text:a xlink:type="simple" xlink:href="https://dl.ubnt.com/guides/edgemax/EdgeRouter_ER-X-SFP_QSG.pdf" text:style-name="Internet_20_link" text:visited-style-name="Visited_20_Internet_20_Link">PDF</text:a></text:p>
        </text:list-item>
        <text:list-item>
          <text:p text:style-name="List_20_1_Content_Last"> Références techniques <text:a xlink:type="simple" xlink:href="https://dl.ubnt.com/datasheets/edgemax/EdgeRouter_X_DS.pdf" text:style-name="Internet_20_link" text:visited-style-name="Visited_20_Internet_20_Link">https://dl.ubnt.com/datasheets/edgemax/EdgeRouter_X_DS.pdf</text:a></text:p>
        </text:list-item>
      </text:list>
      <text:p text:style-name="Text_20_body"><text:span text:style-name="Strong_20_Emphasis">avec antenne Loco M2</text:span></text:p>
      <text:list text:style-name="List_20_1" text:continue-numbering="false">
        <text:list-item>
          <text:p text:style-name="List_20_1_Content_First"> achat <text:a xlink:type="simple" xlink:href="https://www.wifi-france.com/ubiquiti/locom2" text:style-name="Internet_20_link" text:visited-style-name="Visited_20_Internet_20_Link">https://www.wifi-france.com/ubiquiti/locom2</text:a></text:p>
        </text:list-item>
        <text:list-item>
          <text:p text:style-name="List_20_1_Content"> Manuel d’installation constructeur <text:a xlink:type="simple" xlink:href="https://dl.ubnt.com/qig/locom2/#index" text:style-name="Internet_20_link" text:visited-style-name="Visited_20_Internet_20_Link">HTML</text:a> ou <text:a xlink:type="simple" xlink:href="https://dl.ubnt.com/guides/NanoStation_M/NanoStation_M_Loco_M_QSG.pdf" text:style-name="Internet_20_link" text:visited-style-name="Visited_20_Internet_20_Link">PDF</text:a> </text:p>
        </text:list-item>
        <text:list-item>
          <text:p text:style-name="List_20_1_Content"> Références techniques <text:a xlink:type="simple" xlink:href="https://dl.ui.com/loco_m2_datasheet.pdf" text:style-name="Internet_20_link" text:visited-style-name="Visited_20_Internet_20_Link">https://dl.ui.com/loco_m2_datasheet.pdf</text:a> </text:p>
        </text:list-item>
        <text:list-item>
          <text:p text:style-name="List_20_1_Content_Last"> <text:a xlink:type="simple" xlink:href="https://dl.ubnt.com/datasheets/nanostationm/nsm_ds_web.pdf" text:style-name="Internet_20_link" text:visited-style-name="Visited_20_Internet_20_Link">https://dl.ubnt.com/datasheets/nanostationm/nsm_ds_web.pdf</text:a></text:p>
        </text:list-item>
      </text:list>
      <text:p text:style-name="Text_20_body">Capacités: fonctionnement éprouvé en concours avec 50 smartphones par antenne en salle ou à l’extérieur avec des portées de plusieurs centaines de mètres sur terrain sans obstacle. Les antennes série M2 émettent aux fréquences 2.4GHz en Wi-Fi 11b/g.</text:p>
      <text:p text:style-name="Text_20_body">Sa grande soeur nanostation NSM2 (80€)  <text:a xlink:type="simple" xlink:href="https://www.wifi-france.com/ubiquiti/nsm2" text:style-name="Internet_20_link" text:visited-style-name="Visited_20_Internet_20_Link">https://www.wifi-france.com/ubiquiti/nsm2</text:a>
a une portée plus étendue jusqu’à 10-13km, plus concentrée, largement excessive en salle et à l’extérieur pour couvrir un seul terrain de rugby; privilégier plutôt 2 antennes Loco M2 pour une couverture tout azimuth.
Une antenne loco M2 couvre une zone de 60° à longue portée et pratiquement toutes les directions en salle à une distance inférieure à 20m
Exemple: 1 antenne pour un mur de 36 cibles (Auch) ou tir extérieur DRE avec un greffe à une extrémité du terrain de rugby.
Dans le cas d’une couverture dans deux directions opposées, comme dans une salle de 80m comprenant 2 murs de cibles (Muret), prévoir 2 antennes Loco M2 au centre de la salle, chacune dirigée vers un des murs de cibles.</text:p>
      <text:p text:style-name="Text_20_body">Optionnel douchette USB: Eyoyo Wired Barcode Scanner EY-034Y pour vérification rapide des scores sur feuille de marque et scorekeeper (cf manuel utilisateur eyoyo EY-034Y )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5T16::18:31</meta:creation-date>
    <dc:creator>Generated</dc:creator>
    <dc:date>2026-09-15T16::18:31</dc:date>
    <dc:language>en-US</dc:language>
    <meta:editing-cycles>1</meta:editing-cycles>
    <meta:editing-duration>PT0S</meta:editing-duration>
    <dc:title>ianseo:materiel</dc:title>
  </office:meta>
</office:document-meta>
</file>