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anseo:niveaux_de_competences_ianseo"/><text:bookmark-start text:name="__RefHeading___ianseo_-_niveaux_de_competences_1"/><text:bookmark-start text:name="ianseo_-_niveaux_de_competences"/>IANSEO - Niveaux de compétences<text:bookmark-end text:name="__RefHeading___ianseo_-_niveaux_de_competences_1"/><text:bookmark-end text:name="ianseo_-_niveaux_de_competences"/></text:h>
      <text:h text:style-name="Heading_20_3" text:outline-level="3"><text:bookmark-start text:name="__RefHeading___aide_au_greffe_2"/><text:bookmark-start text:name="aide_au_greffe"/>1 Aide au greffe<text:bookmark-end text:name="__RefHeading___aide_au_greffe_2"/><text:bookmark-end text:name="aide_au_greffe"/></text:h>
      <text:p text:style-name="Text_20_body">Prérequis: connaissance des règlements sportifs du concours
Action:</text:p>
      <text:list text:style-name="List_20_1" text:continue-numbering="false">
        <text:list-item>
          <text:p text:style-name="List_20_1_Content_First"> contrôle feuilles de marques avec armes, blasons, distances, </text:p>
        </text:list-item>
        <text:list-item>
          <text:p text:style-name="List_20_1_Content"> saisie des scores manuellement, </text:p>
        </text:list-item>
        <text:list-item>
          <text:p text:style-name="List_20_1_Content_Last"> vérification des scores saisis avec Scorekeeper</text:p>
        </text:list-item>
      </text:list>
      <text:p text:style-name="Text_20_body">formation: suivi d’une compétition avec une personne ayant déjà l’habitude de ces tâches.</text:p>
      <text:h text:style-name="Heading_20_3" text:outline-level="3"><text:bookmark-start text:name="__RefHeading___organisation_d_un_concours_3"/><text:bookmark-start text:name="organisation_d_un_concours"/>2 Organisation d’un concours<text:bookmark-end text:name="__RefHeading___organisation_d_un_concours_3"/><text:bookmark-end text:name="organisation_d_un_concours"/></text:h>
      <text:h text:style-name="Heading_20_4" text:outline-level="4"><text:bookmark-start text:name="__RefHeading___a._ianseo_pour_remplacer_result_arc_4"/><text:bookmark-start text:name="a._ianseo_pour_remplacer_result_arc"/>A. IANSEO pour remplacer Result’Arc<text:bookmark-end text:name="__RefHeading___a._ianseo_pour_remplacer_result_arc_4"/><text:bookmark-end text:name="a._ianseo_pour_remplacer_result_arc"/></text:h>
      <text:p text:style-name="Text_20_body">Prérequis: comme pour Result’Arc, une bonne connaissance des règles sportives pour l’organisateur.</text:p>
      <text:list text:style-name="List_20_1" text:continue-numbering="false">
        <text:list-item>
          <text:p text:style-name="List_20_1_Content_First"> IANSEO est utilisé en remplacement de Result’Arc avec des scores indiqués sur marques et contre-marques sur papier; les scores sont encodés manuellement par le greffe.</text:p>
        </text:list-item>
        <text:list-item>
          <text:p text:style-name="List_20_1_Content_Last"> Formation: 1 à 2h en visio pour un concours sélectif individuel.</text:p>
        </text:list-item>
      </text:list>
      <text:p text:style-name="Text_20_body">⇒ une formation initiale en visio permet de découvrir IANSEO.</text:p>
      <text:list text:style-name="List_20_1" text:continue-numbering="false">
        <text:list-item>
          <text:p text:style-name="LastListParagraph_List_20_1_Content_First"> Toutefois, l’utilisation effective passe par une pratique et un support direct de l’organisateur avec un organisateur expérimenté par téléphone, échange lors des concours.</text:p>
        </text:list-item>
      </text:list>
      <text:h text:style-name="Heading_20_4" text:outline-level="4"><text:bookmark-start text:name="__RefHeading___b._ianseo_avec_scorekeeper_5"/><text:bookmark-start text:name="b._ianseo_avec_scorekeeper"/>B. IANSEO avec Scorekeeper<text:bookmark-end text:name="__RefHeading___b._ianseo_avec_scorekeeper_5"/><text:bookmark-end text:name="b._ianseo_avec_scorekeeper"/></text:h>
      <text:p text:style-name="Text_20_body">Scorekeeper est l’application pour smartphone qui permet la saisie des feuilles de marques électroniques. Le greffe doit disposer d’un routeur wifi.</text:p>
      <text:h text:style-name="Heading_20_4" text:outline-level="4"><text:bookmark-start text:name="__RefHeading___c._ianseo_avec_duels_6"/><text:bookmark-start text:name="c._ianseo_avec_duels"/>C. IANSEO avec duels<text:bookmark-end text:name="__RefHeading___c._ianseo_avec_duels_6"/><text:bookmark-end text:name="c._ianseo_avec_duels"/></text:h>
      <text:p text:style-name="Text_20_body">Le niveau de gestion supérieur pour un greffe est la gestion des tirs qualificatifs suivis de duels individuels ou en équipe avec scores des duels encodés avec Scorekeeper, par exemple pour les championnats régionaux.</text:p>
      <text:h text:style-name="Heading_20_3" text:outline-level="3"><text:bookmark-start text:name="__RefHeading___installation_de_ianseo_7"/><text:bookmark-start text:name="installation_de_ianseo"/>3 Installation de IANSEO<text:bookmark-end text:name="__RefHeading___installation_de_ianseo_7"/><text:bookmark-end text:name="installation_de_ianseo"/></text:h>
      <text:p text:style-name="Text_20_body">Prérequis: quelques rudiments de configuration de serveur Apache, base MySQL, php, bash… du temps</text:p>
      <text:p text:style-name="Text_20_body">Solution:
- lire le tutoriel IANSEO sous Linux (PDF, docx, pub) ou demander de configurer un système à une personne qui a déjà réussit toute la boucle d’installation sur du matériel qui a fonctionné jusqu’à l’édition des résultats sur extranet.ffta.fr</text:p>
      <text:p text:style-name="Text_20_body">Coût: n’importe quel PC obsolète sous Windows10 ou Mac peut convenir + environ 150€ pour un routeur et antenne.
Exercice de mise en route</text:p>
      <text:p text:style-name="Text_20_body">Un club peut démarrer IANSEO sans pression avec un passage de plumes, flèches ou rencontre jeunes qui est un exercice plus compliqué qu’un concours sélectif car il comporte le paramétrage des blasons, des distances, des âges, de mixité. Le temps que vous allez perdre dans ce paramétrage apparemment superflu par rapport à la saisie habituelle sur papier vous évitera la panique et le blocage lors d’un concours sélectif sous IANSEO.
Si vous savez gérer une rencontre, vous saurez gérer un concours sélectif individu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3::37:08</meta:creation-date>
    <dc:creator>Generated</dc:creator>
    <dc:date>2026-08-28T13::37:08</dc:date>
    <dc:language>en-US</dc:language>
    <meta:editing-cycles>1</meta:editing-cycles>
    <meta:editing-duration>PT0S</meta:editing-duration>
    <dc:title>ianseo:niveaux_de_competences_ianseo</dc:title>
  </office:meta>
</office:document-meta>
</file>