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text:bookmark-start text:name="__RefHeading___documentation_ianseo_1"/><text:bookmark-start text:name="documentation_ianseo"/>Documentation IANSEO<text:bookmark-end text:name="__RefHeading___documentation_ianseo_1"/><text:bookmark-end text:name="documentation_ianseo"/></text:h>
      <text:p text:style-name="Text_20_body">La Fédération FFTA propose d’utiliser Ianseo pour gérer vos compétitions selon les règles fédérales. Il comprend plusieurs fonctionnalités paramétrables pour adapter son fonctionnement à vos besoins.
Il s’exécute sur les versions de Windows, Mac et Linux.Outre une mise à jour simplifiée du fichiers ressources (base de données des clubs et base des licenciés), il permet notamment l’export du fichier « Résultats » (aussi appelé fichier TXT) pour alimenter la base de données fédérale, dans le but de gérer les classements nationaux et publier automatiquement les résultats des compétitions sur le site Internet de la F.F.T.A.</text:p>
      <text:p text:style-name="Text_20_body">Téléchargement de IANSEO et documentation: <text:a xlink:type="simple" xlink:href="https://www.ianseo.net/Releases.php" text:style-name="Internet_20_link" text:visited-style-name="Visited_20_Internet_20_Link">https://www.ianseo.net/Releases.php</text:a></text:p>
      <text:p text:style-name="Text_20_body">Page de référence sur l’espace dirigeant FFTA: <text:a xlink:type="simple" xlink:href="https://dirigeant.ffta.fr/ianseo" text:style-name="Internet_20_link" text:visited-style-name="Visited_20_Internet_20_Link">https://dirigeant.ffta.fr/ianseo</text:a></text:p>
      <text:p text:style-name="Text_20_body">IANSEO gère la totalité des concours Word Archery, y compris le Run Archery ainsi que la plupart des règles des fédérations nationales de tir à l’arc. Toutefois, en 2025-26, seuls les concours sur cibles (18m, TAE, Beursault) avec les règlements spécifiques à la FFTA sont implantés dans IANSEO avec en particulier l’envoi des scores sur fichier TXT sur extranet.ffta.fr.
Les parcours FFTA ne sont pas encore opérationnels et doivent être encore gérés avec Result’Arc.
Tutoriel  du comité d’Occitanie</text:p>
      <text:p text:style-name="Text_20_body">Un recueil complémentaire aux documents de support sur ianseo.net est proposé aux gestionnaires sportifs de club FFTA</text:p>
      <text:p text:style-name="Text_20_body">Pour greffe
<text:a xlink:type="simple" xlink:href="https://docs.google.com/document/d/1X1dGH_rOC3w-eHzRNp1NNxN_JP9bx1X830U9ebHfU8E" text:style-name="Internet_20_link" text:visited-style-name="Visited_20_Internet_20_Link">tutoriel d’UTILISATEUR en français pour club FFTA</text:a>  (<text:a xlink:type="simple" xlink:href="https://docs.google.com/document/d/1X1dGH_rOC3w-eHzRNp1NNxN_JP9bx1X830U9ebHfU8E/export?format=pdf" text:style-name="Internet_20_link" text:visited-style-name="Visited_20_Internet_20_Link">PDF</text:a>, <text:a xlink:type="simple" xlink:href="https://docs.google.com/document/d/e/2PACX-1vTa8wEE7TcGSFE1MVVUcKt8m-rDSoH_ngiez1n7TrXZGchsk3L_GSKbxJvMZa6l_dzaHps6SP9sn6yZ/pub" text:style-name="Internet_20_link" text:visited-style-name="Visited_20_Internet_20_Link">PUB</text:a>) pour greffe</text:p>
      <text:p text:style-name="Text_20_body">Pour administrateur
<text:a xlink:type="simple" xlink:href="https://docs.google.com/document/d/17Ru5h4kqRzLNjoiRxYrs5UBPmdWlWhOTqDfEoAHMrVM" text:style-name="Internet_20_link" text:visited-style-name="Visited_20_Internet_20_Link">tutoriel d’INSTALLATION en français pour club FFTA</text:a>  (<text:a xlink:type="simple" xlink:href="https://docs.google.com/document/d/17Ru5h4kqRzLNjoiRxYrs5UBPmdWlWhOTqDfEoAHMrVM/export?format=pdf" text:style-name="Internet_20_link" text:visited-style-name="Visited_20_Internet_20_Link">PDF</text:a>, <text:a xlink:type="simple" xlink:href="https://docs.google.com/document/d/17Ru5h4kqRzLNjoiRxYrs5UBPmdWlWhOTqDfEoAHMrVM/pub" text:style-name="Internet_20_link" text:visited-style-name="Visited_20_Internet_20_Link">PUB</text:a>)</text:p>
      <text:p text:style-name="Text_20_body">Préconisation de <text:a xlink:type="simple" xlink:href="https://docs.google.com/document/d/1QC9kiCZ6g-JzJUIh_D7i1rJmLygTbp7k4E3lpNyFFWk" text:style-name="Internet_20_link" text:visited-style-name="Visited_20_Internet_20_Link">configuration IANSEO sous Linux</text:a> (<text:a xlink:type="simple" xlink:href="https://docs.google.com/document/d/1QC9kiCZ6g-JzJUIh_D7i1rJmLygTbp7k4E3lpNyFFWk/export?format=pdf" text:style-name="Internet_20_link" text:visited-style-name="Visited_20_Internet_20_Link">PDF</text:a>, <text:a xlink:type="simple" xlink:href="https://docs.google.com/document/d/1QC9kiCZ6g-JzJUIh_D7i1rJmLygTbp7k4E3lpNyFFWk/export?format=docx" text:style-name="Internet_20_link" text:visited-style-name="Visited_20_Internet_20_Link">docx</text:a>, <text:a xlink:type="simple" xlink:href="https://docs.google.com/document/d/1QC9kiCZ6g-JzJUIh_D7i1rJmLygTbp7k4E3lpNyFFWk/pub" text:style-name="Internet_20_link" text:visited-style-name="Visited_20_Internet_20_Link">pu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2::24:52</meta:creation-date>
    <dc:creator>Generated</dc:creator>
    <dc:date>2026-08-28T12::24:52</dc:date>
    <dc:language>en-US</dc:language>
    <meta:editing-cycles>1</meta:editing-cycles>
    <meta:editing-duration>PT0S</meta:editing-duration>
    <dc:title>ianseo</dc:title>
  </office:meta>
</office:document-meta>
</file>