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sultarc"/>La Fédération diffuse gratuitement Result'Arc, un logiciel vous permettant de gérer vos compétitions selon les règles fédérales. Ce logiciel est destiné à être remplacer par IANSEO.</text:p>
      <text:p text:style-name="Text_20_body">Le logiciel Result'Arc est téléchargeable par un gestionnaire de club FFTA sur:</text:p>
      <text:p text:style-name="Text_20_body"><text:a xlink:type="simple" xlink:href="https://dirigeant.ffta.fr/resultarc" text:style-name="Internet_20_link" text:visited-style-name="Visited_20_Internet_20_Link">https://dirigeant.ffta.fr/resultar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3::17:14</meta:creation-date>
    <dc:creator>Generated</dc:creator>
    <dc:date>2026-08-28T03::17:14</dc:date>
    <dc:language>en-US</dc:language>
    <meta:editing-cycles>1</meta:editing-cycles>
    <meta:editing-duration>PT0S</meta:editing-duration>
    <dc:title>resultarc</dc:title>
  </office:meta>
</office:document-meta>
</file>