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1"/><text:bookmark-start text:name="documentation"/>Documentation<text:bookmark-end text:name="__RefHeading___documentation_1"/><text:bookmark-end text:name="documentation"/></text:h>
      <text:p text:style-name="Text_20_body">La documentation arc-occitanie.fr/wiki regroupe quelques informations complémentaires à la documentation FFTA.fr</text:p>
      <text:h text:style-name="Heading_20_3" text:outline-level="3"><text:bookmark-start text:name="__RefHeading___categories_2"/><text:bookmark-start text:name="categories"/>catégories<text:bookmark-end text:name="__RefHeading___categories_2"/><text:bookmark-end text:name="categories"/></text:h>
      <text:h text:style-name="Heading_20_4" text:outline-level="4"><text:bookmark-start text:name="__RefHeading___plan_arc-occitanie.fr_wiki_3"/><text:bookmark-start text:name="plan_arc-occitanie.fr_wiki"/>Plan arc-occitanie.fr/wiki<text:bookmark-end text:name="__RefHeading___plan_arc-occitanie.fr_wiki_3"/><text:bookmark-end text:name="plan_arc-occitanie.fr_wiki"/></text:h>
      <text:p text:style-name="Text_20_body"><text:a xlink:type="simple" xlink:href="nspages&amp;#62;ianseo" text:style-name="Internet_20_link" text:visited-style-name="Visited_20_Internet_20_Link">nspages&gt;ians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2::57:38</meta:creation-date>
    <dc:creator>Generated</dc:creator>
    <dc:date>2026-08-27T22::57:38</dc:date>
    <dc:language>en-US</dc:language>
    <meta:editing-cycles>1</meta:editing-cycles>
    <meta:editing-duration>PT0S</meta:editing-duration>
    <dc:title>start</dc:title>
  </office:meta>
</office:document-meta>
</file>