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35d4a3488db824ca3669edfb2250c7.png"/>
  <manifest:file-entry manifest:media-type="image/svg+xml" manifest:full-path="Pictures/f59efd4f040718aff7ff41e491f235c2.svg"/>
  <manifest:file-entry manifest:media-type="image/svg+xml" manifest:full-path="Pictures/8d971d4f0e206ab7aa16c0e51ff1452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e35d4a3488db824ca3669edfb2250c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arc-occitanie.fr/wiki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arc-occitanie.fr/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59efd4f040718aff7ff41e491f235c2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59efd4f040718aff7ff41e491f235c2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59efd4f040718aff7ff41e491f235c2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59efd4f040718aff7ff41e491f235c2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59efd4f040718aff7ff41e491f235c2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d971d4f0e206ab7aa16c0e51ff1452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20::25:31</meta:creation-date>
    <dc:creator>Generated</dc:creator>
    <dc:date>2026-08-27T20::25:31</dc:date>
    <dc:language>en-US</dc:language>
    <meta:editing-cycles>1</meta:editing-cycles>
    <meta:editing-duration>PT0S</meta:editing-duration>
    <dc:title>wiki:dokuwiki</dc:title>
  </office:meta>
</office:document-meta>
</file>